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een schuur op de locatie Koningstraat 35 te Rossum zaaknummer ODR2611758</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bouwen van een schuur aan de Koningstraat 35 te Rossum.</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3 augustus 2026. De gemeente neemt daarover waarschijnlijk 8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944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bouwen van een schuur op de locatie Koningstraat 35 te Rossum zaaknummer ODR2611758</meta:user-defined>
    <meta:user-defined meta:name="DCTERMS.W3CDTF/DCTERMS.available">2026-08-20</meta:user-defined>
    <meta:user-defined meta:name="DCTERMS.W3CDTF/OVERHEIDop.jaargang">2026</meta:user-defined>
    <meta:user-defined meta:name="OVERHEIDop.publicationIssue">394467</meta:user-defined>
    <meta:user-defined meta:name="OVERHEIDop.GmbID/DC.identifier">gmb-2026-394467</meta:user-defined>
    <meta:user-defined meta:name="OVERHEIDop.versieInformatie"/>
  </office:meta>
</office:document-meta>
</file>