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veranderen en vergroten van de woning door het realiseren van een extra bouwlaag, Raam 4 2611LT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8-08-2026 </text:p>
            <text:p text:style-name="common-al">Raam 4 2611LT Delft | het veranderen en vergroten van de woning door het realiseren van een extra bouwlaag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824.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446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6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824</meta:user-defined>
    <meta:user-defined meta:name="DCTERMS.abstract">Raam 4, 2611LT  DELFT</meta:user-defined>
    <dc:language>nl</dc:language>
    <meta:user-defined meta:name="OVERHEIDop.locatietype/OVERHEIDop.gebiedsmarkering">Vlak</meta:user-defined>
    <meta:user-defined meta:name="DC.title">Verlening omgevingsvergunning, het veranderen en vergroten van de woning door het realiseren van een extra bouwlaag, Raam 4 2611LT Delft</meta:user-defined>
    <meta:user-defined meta:name="DCTERMS.W3CDTF/DCTERMS.available">2026-08-20</meta:user-defined>
    <meta:user-defined meta:name="DCTERMS.W3CDTF/OVERHEIDop.jaargang">2026</meta:user-defined>
    <meta:user-defined meta:name="OVERHEIDop.publicationIssue">394462</meta:user-defined>
    <meta:user-defined meta:name="OVERHEIDop.GmbID/DC.identifier">gmb-2026-394462</meta:user-defined>
    <meta:user-defined meta:name="OVERHEIDop.versieInformatie"/>
  </office:meta>
</office:document-meta>
</file>