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verlengen vergunning tijdelijk kunstobject - De Marke 1, 9203DV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De Marke 1, 9203DV Drachten, verlengen vergunning tijdelijk kunstobject, Z2026-00001686, datum bekendmaking: 18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9446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6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6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686</meta:user-defined>
    <meta:user-defined meta:name="DCTERMS.abstract">Verleende omgevingsvergunning, De Marke 1, 9203DV Drachten, verlengen vergunning tijdelijk kunstobject, zaaknummer: Z2026-00001686, datum bekendmaking: 18 augustus 2026</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Gemeente Smallingerland - verlening omgevingsvergunning - verlengen vergunning tijdelijk kunstobject - De Marke 1, 9203DV Drachten</meta:user-defined>
    <meta:user-defined meta:name="DCTERMS.W3CDTF/DCTERMS.available">2026-08-20</meta:user-defined>
    <meta:user-defined meta:name="DCTERMS.W3CDTF/OVERHEIDop.jaargang">2026</meta:user-defined>
    <meta:user-defined meta:name="OVERHEIDop.publicationIssue">394461</meta:user-defined>
    <meta:user-defined meta:name="OVERHEIDop.GmbID/DC.identifier">gmb-2026-394461</meta:user-defined>
    <meta:user-defined meta:name="OVERHEIDop.versieInformatie"/>
  </office:meta>
</office:document-meta>
</file>