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lauwsparstraat 23 Het realiseren van eenzijdige nokverhoging met dakkapel aan Blauwsparstraat 23, 4849 BB D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lauwsparstraat 23, 4849 BB Dorst,</text:span> Blauwsparstraat 23 Het realiseren van eenzijdige nokverhoging met dakkapel (zaaknummer 1093465 verzonden op 18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93465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944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3465</meta:user-defined>
    <dc:language>nl</dc:language>
    <meta:user-defined meta:name="OVERHEIDop.locatietype/OVERHEIDop.gebiedsmarkering">Punt</meta:user-defined>
    <meta:user-defined meta:name="DC.title">Toestemming voor Blauwsparstraat 23 Het realiseren van eenzijdige nokverhoging met dakkapel aan Blauwsparstraat 23, 4849 BB Dor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4454</meta:user-defined>
    <meta:user-defined meta:name="OVERHEIDop.GmbID/DC.identifier">gmb-2026-394454</meta:user-defined>
    <meta:user-defined meta:name="OVERHEIDop.versieInformatie"/>
  </office:meta>
</office:document-meta>
</file>