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55597221i15bc61cb-6908-4b83-a9f1-74c0fb7ef73d.png" manifest:media-type="image/x-eps"/>
  <manifest:file-entry manifest:full-path="Pictures/Afbeelding1636104977if66a4f86-3f54-4695-90f6-d063fd5ad8e5.png" manifest:media-type="image/x-eps"/>
  <manifest:file-entry manifest:full-path="Pictures/afb489434737i78c73f9d-5275-4edc-ab69-591ae5e01cd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79-2">
      <text:list-level-style-bullet text:bullet-char="•" text:level="1">
        <style:list-level-properties text:min-label-width="10mm"/>
      </text:list-level-style-bullet>
    </text:list-style>
    <text:list-style style:name="id1-3-2-2-1-79-3">
      <text:list-level-style-bullet text:bullet-char="•" text:level="1">
        <style:list-level-properties text:min-label-width="10mm"/>
      </text:list-level-style-bullet>
    </text:list-style>
    <text:list-style style:name="id1-3-2-2-1-79-4">
      <text:list-level-style-bullet text:bullet-char="•" text:level="1">
        <style:list-level-properties text:min-label-width="10mm"/>
      </text:list-level-style-bullet>
    </text:list-style>
  </office:automatic-styles>
  <office:body>
    <office:text>
      <text:p text:style-name="new_page_staatscourant"/>
      <text:p text:style-name="single-kop-titel">2026-08-18 Catharijnesingel (vaarweg), Binnenstad, Verbod ligplaats in te nemen, Verkeersmaatregelen Gemeente Utrech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Kenmerk: 34234234</text:p>
            <text:p text:style-name="al"/>
            <text:p text:style-name="al">Betreft: het intrekken c.q. vaststellen van diverse verkeersmaatregelen</text:p>
            <text:p text:style-name="al"/>
            <text:p text:style-name="al">Burgemeester en Wethouders van Utrecht;</text:p>
            <text:p text:style-name="al">overwegende,</text:p>
            <text:p text:style-name="al"/>
            <text:p text:style-name="al">
            <text:span text:style-name="nadrukvet">dat</text:span>
          </text:p>
            <text:p text:style-name="al">het gewenst is de hierna volgende verkeersmaatregelen in te trekken, c.q. vast te stellen;</text:p>
            <text:p text:style-name="al"/>
            <text:p text:style-name="al">
            <text:span text:style-name="nadrukvet">dat</text:span>
          </text:p>
            <text:p text:style-name="al">de hierna te noemen vaarwegen zijn gelegen binnen de bebouwde kom van deze gemeente en bij de gemeente in beheer en onderhoud zijn;</text:p>
            <text:p text:style-name="al"/>
            <text:p text:style-name="al">
            <text:span text:style-name="nadrukvet">dat</text:span>
          </text:p>
            <text:p text:style-name="al">in het kader van artikel 5 van het Besluit administratieve bepalingen scheepvaartverkeer (hierna BABS) de volgende belangen volgens artikel 3 van de Scheepvaartverkeerswet (hierna SVW) ten grondslag liggen aan het onderhavige verkeersbesluit, te weten het vaststellen van een verbod om een ligplaats in te nemen anders dan voor het laden en of lossen van goederen, meegenomen zijn bij de besluitvorming; </text:p>
            <text:p text:style-name="al"/>
            <text:p text:style-name="al">
            <text:span text:style-name="nadrukvet">dat</text:span>
          </text:p>
            <text:p text:style-name="al">met deze maatregel het verzekeren van de veiligheid en het vlotte verloop van het scheepvaartverkeer verzekerd wordt (art 3 lid 1 onder a SVW);</text:p>
            <text:p text:style-name="al"/>
            <text:p text:style-name="al">
            <text:span text:style-name="nadrukvet">dat</text:span>
          </text:p>
            <text:p text:style-name="al">met deze maatregel de scheepvaartweg in stand wordt gehouden en de bruikbaarheid daarvan gewaarborgd wordt (art 3 lid 1 onder b SVW);</text:p>
            <text:p text:style-name="al"/>
            <text:p text:style-name="al">
            <text:span text:style-name="nadrukvet">dat</text:span>
          </text:p>
            <text:p text:style-name="al">op grond van artikel 6, eerste lid, van de WVS een verkeersbesluit genomen moet worden voor de plaatsing of verwijdering van de in artikel 2 lid a van het BABS genoemde verkeerstekens, alsmede voor onderborden voor zover daardoor een gebod of verbod ontstaat of wordt gewijzigd;</text:p>
            <text:p text:style-name="al"/>
            <text:p text:style-name="al">
            <text:span text:style-name="nadrukvet">Aanleiding</text:span>
          </text:p>
            <text:p text:style-name="al">In Utrecht wordt goederenvervoer over water volop gestimuleerd om de binnenstad leefbaar en bereikbaar te houden. Elektrische stroomboten en vrachtschepen bevoorraden horeca en winkels via hoofdvaarroutes zoals de Vaartsche Rijn, de Catharijnesingel en de Stadsbuitengracht met als gevolg dat minder vracht- en bestelauto’s gebruik hoeven te maken van de drukke en veelal smalle straten in het centrum van de stad.</text:p>
            <text:p text:style-name="al">Om het goederenvervoer over water verder te stimuleren worden op verscheidene waterwegen uitsluitend voor overslag bestemde plekken aangewezen waarop door andere vaartuigen geen ligplaats mag worden ingenomen.</text:p>
            <text:p text:style-name="al"/>
            <text:p text:style-name="al">
            <text:span text:style-name="nadrukvet">dat</text:span>
          </text:p>
            <text:p text:style-name="al">overleg heeft plaatsgevonden met de door de korpschef van de politie daartoe gemandateerde verkeersspecialist van de Politie Eenheid Midden Nederland en dat deze akkoord gaat met deze verkeersmaatregel;</text:p>
            <text:p text:style-name="al"/>
            <text:p text:style-name="al">
            <text:span text:style-name="nadrukvet">gelet</text:span>
          </text:p>
            <text:p text:style-name="al">op het Politie Binnenvaart Reglement (BPR);</text:p>
            <text:p text:style-name="al">op de Scheepvaartverkeerswet 1994;</text:p>
            <text:p text:style-name="al">Besluit administratieve bepalingen scheepvaartverkeer</text:p>
            <text:p text:style-name="al"/>
            <text:p text:style-name="al">Besluiten:</text:p>
            <text:p text:style-name="al">met ingang van <text:span text:style-name="nadrukvet">21 augustus</text:span><text:span text:style-name="nadrukvet">2026</text:span> voor onderstaande locatie de aangegeven verkeersmaatregelen in te trekken c.q. vast te stellen:</text:p>
            <text:p text:style-name="al"/>
            <text:p text:style-name="al">
            <text:span text:style-name="nadrukvet">Binnenstad</text:span>
          </text:p>
            <text:p text:style-name="al"/>
            <text:p text:style-name="al">
            <text:span text:style-name="nadrukvet">Catharijnesingel (vaarweg) </text:span>(ter hoogte van de Rijnkade 3 tot 5; rak tussen Marga Klompébrug en Catharijne Esplanada)</text:p>
            <text:p text:style-name="al"/>
            <text:p text:style-name="al">Vaststellen: Verbod om ligplaats in te nemen uitgezonderd laden en lossen van goederen (bord A.5 BPR met onderbord “uitgezonderd laden en lossen” en OB F.2aL en OB F.2aR</text:p>
            <text:p text:style-name="al"/>
            <text:p text:style-name="al">
            <draw:frame><draw:text-box><text:section text:name="plaatje_id1-3-2-2-1-49-1" text:style-name="plaatje">
              <text:p text:style-name="illustratie_id1-3-2-2-1-49-1-1"><draw:frame draw:style-name="illustratie_id1-3-2-2-1-49-1-1" text:anchor-type="paragraph" svg:width="20mm" svg:height="13.5mm"><draw:image xlink:href="Pictures/Afbeelding1355597221i15bc61cb-6908-4b83-a9f1-74c0fb7ef73d.png" xlink:type="simple"/></draw:frame></text:p>
            </text:section></draw:text-box></draw:frame>
            <draw:frame><draw:text-box><text:section text:name="plaatje_id1-3-2-2-1-49-2" text:style-name="plaatje">
              <text:p text:style-name="illustratie_id1-3-2-2-1-49-2-1"><draw:frame draw:style-name="illustratie_id1-3-2-2-1-49-2-1" text:anchor-type="paragraph" svg:width="20mm" svg:height="13.600000000000001mm"><draw:image xlink:href="Pictures/Afbeelding1636104977if66a4f86-3f54-4695-90f6-d063fd5ad8e5.png" xlink:type="simple"/></draw:frame></text:p>
            </text:section></draw:text-box></draw:frame>
          </text:p>
            <text:p text:style-name="al">A.5 met onderborden en pijlverwijzing</text:p>
            <text:p text:style-name="al"/>
            <text:p text:style-name="al">Uitsnede uit bebordingsplan</text:p>
            <text:p text:style-name="al">
            <draw:frame><draw:text-box><text:section text:name="plaatje_id1-3-2-2-1-53-1" text:style-name="plaatje">
              <text:p text:style-name="illustratie_id1-3-2-2-1-53-1-1"><draw:frame draw:style-name="illustratie_id1-3-2-2-1-53-1-1" text:anchor-type="paragraph" svg:width="150mm" svg:height="92mm"><draw:image xlink:href="Pictures/afb489434737i78c73f9d-5275-4edc-ab69-591ae5e01cdd.png" xlink:type="simple"/></draw:frame></text:p>
            </text:section></draw:text-box></draw:frame>
          </text:p>
            <text:p text:style-name="al"/>
            <text:p text:style-name="al">Utrecht, 18 augustus 2026</text:p>
            <text:p text:style-name="al"/>
            <text:p text:style-name="al">Burgemeester en wethouders van Utrecht,</text:p>
            <text:p text:style-name="al">namens dezen:</text:p>
            <text:p text:style-name="al"/>
            <text:p text:style-name="al"/>
            <text:p text:style-name="al">hr. W.H. van Ettekoven</text:p>
            <text:p text:style-name="al">Adviseur Verkeersbesluiten, afdeling Mobiliteit</text:p>
            <text:p text:style-name="al">Ontwikkelorganisatie Ruimte</text:p>
            <text:p text:style-name="al"/>
            <text:p text:style-name="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al"/>
            <text:p text:style-name="al">Gepubliceerd op <text:span text:style-name="nadrukvet">20 augustus</text:span><text:span text:style-name="nadrukvet">2026 </text:span>in het Gemeenteblad.</text:p>
            <text:p text:style-name="al"/>
            <text:p text:style-name="al">Nadere informatie met betrekking tot de hiervoor genoemde verkeersmaatregelen kan worden verkregen bij Ontwikkelorganisatie Ruimte, Afdeling Mobiliteit, Team Verkeersmaatregelen, telefoon 14-030 of per mail: verkeersmaatregelen@utrecht.nl</text:p>
            <text:p text:style-name="al"/>
            <text:p text:style-name="al">
            <text:span text:style-name="nadrukcur">Vindt u het besluit om bepaalde reden onjuist?</text:span>
          </text:p>
            <text:p text:style-name="al">Als u vindt dat het besluit onjuist is, dan kunt u bezwaar maken. U kunt uw bezwaar digitaal indienen. Daarvoor kunt u alleen gebruik maken van het door de gemeente beschikbaar gestelde digitale formulier. Dit vindt u op. U kunt het bezwaar <text:span text:style-name="nadrukcur">niet</text:span> per e-mail insturen. </text:p>
            <text:p text:style-name="al"/>
            <text:p text:style-name="al">Maakt u liever per brief bezwaar, dan kunt u uw bezwaarschrift sturen aan het college van burgemeester en wethouders, Afdeling Juridische Zaken, Postbus 16200, 3500 CE Utrecht. </text:p>
            <text:p text:style-name="al"/>
            <text:p text:style-name="al">Zorg ervoor dat u uw bezwaarschrift binnen zes weken na de publicatie in het Gemeenteblad indient, daarmee voorkomt u dat wij uw bezwaarschrift niet meer kunnen behandelen.</text:p>
            <text:p text:style-name="al"/>
            <text:p text:style-name="al">In het bezwaarschrift dient u in ieder geval het volgende te vermelden: </text:p>
            <text:list text:style-name="id1-3-2-2-1-79">
              <text:list-item text:style-override="id1-3-2-2-1-79-1">
                <text:number>•</text:number>
                <text:p text:style-name="al">uw naam en adres, datum en handtekening én een telefoonnummer waarop u tijdens kantooruren te bereiken bent;</text:p>
              </text:list-item>
              <text:list-item text:style-override="id1-3-2-2-1-7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79-3">
                <text:number>•</text:number>
                <text:p text:style-name="al">de reden waarom u vindt dat het besluit onjuist is;</text:p>
              </text:list-item>
              <text:list-item text:style-override="id1-3-2-2-1-79-4">
                <text:number>•</text:number>
                <text:p text:style-name="al">een volmacht, als u het bezwaarschrift namens iemand anders indient.</text:p>
              </text:list-item>
            </text:list>
            <text:p text:style-name="al"/>
            <text:p text:style-name="al">Vergeet niet het bezwaarschrift te ondertekenen. </text:p>
            <text:p text:style-name="al"/>
            <text:p text:style-name="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49-2-1" style:parent-style-name="Standard">
      <style:paragraph-properties style:line-spacing="0mm" style:text-autospace="none" ofo:line-height="0.001cm"/>
    </style:style>
    <style:style style:family="graphic" style:name="illustratie_id1-3-2-2-1-49-2-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45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rtikel 3 van de Scheepvaartverkeerswet]|[1.0:c:BWBR0004364&amp;artikel=3&amp;g=2026-06-04</meta:user-defined>
    <meta:user-defined meta:name="OVERHEIDop.referentienummer">34234234</meta:user-defined>
    <meta:user-defined meta:name="DCTERMS.abstract">verbod ligplaats in te nemen uitgezonder laden en lossen van goederen</meta:user-defined>
    <meta:user-defined meta:name="DCTERMS.alternative">Verbod ligplaats in te ne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2026-08-18 Catharijnesingel (vaarweg), Binnenstad, Verbod ligplaats in te nemen, Verkeersmaatregelen Gemeente Utrecht</meta:user-defined>
    <meta:user-defined meta:name="DCTERMS.W3CDTF/DCTERMS.available">2026-08-20</meta:user-defined>
    <meta:user-defined meta:name="OVERHEIDop.externeBijlage">bebordingsplan|exb-2026-29476</meta:user-defined>
    <meta:user-defined meta:name="DCTERMS.W3CDTF/OVERHEIDop.jaargang">2026</meta:user-defined>
    <meta:user-defined meta:name="OVERHEIDop.publicationIssue">394453</meta:user-defined>
    <meta:user-defined meta:name="OVERHEIDop.GmbID/DC.identifier">gmb-2026-394453</meta:user-defined>
    <meta:user-defined meta:name="OVERHEIDop.versieInformatie"/>
  </office:meta>
</office:document-meta>
</file>