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ortastraat 2, Hoofddorp - Gebruik pand als tandartspraktijk - BPD Ontwikke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gebruik van het pand als tandartspraktijk</text:p>
            <text:p text:style-name="common-al">Aanvrager: BPD Ontwikkeling B.V.</text:p>
            <text:p text:style-name="common-al">Zaaknummer: OD2026-0048792</text:p>
            <text:p text:style-name="common-al">DSO nummer: 2026072800455</text:p>
            <text:p text:style-name="common-al">Ontvangstdatum aanvraag: 2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4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92</meta:user-defined>
    <meta:user-defined meta:name="DCTERMS.abstract">het gebruik van het pand als tandartspraktijk</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ortastraat 2, Hoofddorp - Gebruik pand als tandartspraktijk - BPD Ontwikkeling B.V.</meta:user-defined>
    <meta:user-defined meta:name="DCTERMS.W3CDTF/DCTERMS.available">2026-08-20</meta:user-defined>
    <meta:user-defined meta:name="DCTERMS.W3CDTF/OVERHEIDop.jaargang">2026</meta:user-defined>
    <meta:user-defined meta:name="OVERHEIDop.publicationIssue">394452</meta:user-defined>
    <meta:user-defined meta:name="OVERHEIDop.GmbID/DC.identifier">gmb-2026-394452</meta:user-defined>
    <meta:user-defined meta:name="OVERHEIDop.versieInformatie"/>
  </office:meta>
</office:document-meta>
</file>