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Westkade 114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7 augustus 2026 een aanvraag met zaaknummer <text:span text:style-name="nadrukvet">Z2026-00001415</text:span> hebben ontvangen voor het aanleggen van leidingen voor kanaalwater als voeding van warmtepomp op de locatie <text:span text:style-name="nadrukvet">Westkade 114 in Sas van Gent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  <text:list-item text:style-override="id1-3-2-1-1-3-2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7 augustus 2026</text:p>
            <text:p text:style-name="common-al"/>
            <text:p text:style-name="common-al">Burgemeester en Wethouders,</text:p>
            <text:p text:style-name="common-al">J.D,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4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415</meta:user-defined>
    <meta:user-defined meta:name="DCTERMS.abstract">Ingekomen aanvraag - Westkade 114 in Sas van Gent</meta:user-defined>
    <dc:language>nl</dc:language>
    <meta:user-defined meta:name="OVERHEIDop.locatietype/OVERHEIDop.gebiedsmarkering">Vlak</meta:user-defined>
    <meta:user-defined meta:name="DC.title">Ingekomen aanvraag - Westkade 114 in Sas van G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4450</meta:user-defined>
    <meta:user-defined meta:name="OVERHEIDop.GmbID/DC.identifier">gmb-2026-394450</meta:user-defined>
    <meta:user-defined meta:name="OVERHEIDop.versieInformatie"/>
  </office:meta>
</office:document-meta>
</file>