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2-1-1">
      <style:table-column-properties/>
    </style:style>
    <style:style style:family="table-column" style:parent-style-name="colspec" style:name="id1-3-2-2-9-12-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Diemen 2026</text:p>
      <text:section text:name="regeling_id1-3-2" text:style-name="regeling">
        <text:section text:name="aanhef_id1-3-2-1" text:style-name="aanhef">
          <text:section text:name="preambule_id1-3-2-1-1" text:style-name="preambule">
            <text:p text:style-name="al">Het college van burgemeester en wethouders van de gemeente Diem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Diem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Diem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4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Voorafgaand aan de toepassing van de hierna genoemde rangschikkingscriteria bepaalt de gemeente voor ieder project het toepasselijke indienmoment volgens het landelijke tijdblokkenschema voor de overgangsronde van de werkwijze Eerder Aanvragen. De stappen 1 tot en met 4 worden toegepast voor de onderlinge rangschikking van projecten die binnen hetzelfde tijdblok worden ingediend. Het tijdblokkenschema geldt uitsluitend voor de eenmalige overgangsronde tot en met 23 oktober 2026.</text:p>
            <text:p text:style-name="al"/>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2" text:style-name="table">
              <text:p text:style-name="table_top"/>
              <table:table table:style-name="tgroup">
                <table:table-column table:style-name="id1-3-2-2-9-12-1-1"/>
                <table:table-column table:style-name="id1-3-2-2-9-12-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waarbij een project hoger wordt gerangschikt als het project voldoet aan de voor de betreffende locatietypologie geldende percentages voor sociale huur en het middenhuur segment uit de Omgevingsvisie Diemen 2040.</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 </text:p>
          </text:section>
          <text:section text:name="artikel_id1-3-2-2-10" text:style-name="artikel">
            <text:p text:style-name="artikel_kop_titel"><text:span text:style-name="artikel_kop_label">Artikel</text:span> <text:span text:style-name="artikel_kop_nr"> 10. </text:span> Loting bij gelijke rangordebepaling volgordelijst</text:p>
            <text:list text:style-name="id1-3-2-2-10-2">
              <text:list-item text:style-override="id1-3-2-2-10-2">
                <text:number>1. </text:number>
                <text:p text:style-name="al">Als twee of meer projecten op basis van artikel 9 dezelfde positie behalen, bepaalt de gemeente de onderlinge volgorde door middel van een openbare loting.</text:p>
              </text:list-item>
              <text:list-item text:style-override="id1-3-2-2-10-3">
                <text:number> 2. </text:number>
                <text:p text:style-name="al">De loting vindt plaats op een vooraf bekendgemaakte datum en locatie.</text:p>
              </text:list-item>
              <text:list-item text:style-override="id1-3-2-2-10-4">
                <text:number> 3. </text:number>
                <text:p text:style-name="al">Betrokken projectontwikkelaars worden tijdig uitgenodigd om de loting bij te wonen.</text:p>
              </text:list-item>
              <text:list-item text:style-override="id1-3-2-2-10-5">
                <text:number> 4. </text:number>
                <text:p text:style-name="al">De uitkomst van de loting is bindend. De uitkomst van de loting is bindend voor de gemeente, tenzij de loting niet overeenkomstig deze beleidsregels en het vooraf bekendgemaakte lotingsprotocol is uitgevoerd, of een onregelmatigheid de betrouwbaarheid van de uitkomst of de gelijke kansen van de deelnemers kan hebben beïnvloed. In dat geval verklaart het college de uitslag geheel of gedeeltelijk ongeldig en vindt, voor zover nodig, een nieuwe loting plaats. De gemeente legt de loting en de uitkomst vast in een proces-verbaal. </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tien kalenderdagen na bekendmaking van de volgordelijst schriftelijk een verzoek tot heroverweging indienen bij de gemeente. Na deze termijn vervalt de mogelijkheid om een verzoek tot heroverweging in te dienen.</text:p>
              </text:list-item>
              <text:list-item text:style-override="id1-3-2-2-13-3">
                <text:number>2.</text:number>
                <text:p text:style-name="al">Een projectontwikkelaar die het niet eens is met zijn positie op de volgordelijst of tegen de afwijzing van zijn verzoek tot plaatsing op de volgordelijst kan na de in het eerste lid bedoelde 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verzoektermijn, bedoeld in artikel 13 is verstreken, dan wel – als tijdig een verzoek om heroverweging is ingediend – nadat op het verzoek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Diemen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p><text:span text:style-name="functie">dhr. E. (Erik) Boog</text:span></text:p>
          </text:section>
          <text:section text:name="ondertekening_id1-3-2-3-3">
            <text:p><text:span text:style-name="functie"/></text:p>
            <text:p><text:span text:style-name="functie">De secretaris,</text:span></text:p>
            <text:p><text:span text:style-name="functie">mevr. G.T. (Geeske) Wildeman </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Diemen tot vaststelling van de Beleidsregels aanvraag prioriteit transportcapaciteit woningbouwprojecten Dien 2026 (Beleidsregels aanvraag prioriteit transportcapaciteit woningbouwprojecten Diemen 2026)</text:p>
          <text:p text:style-name="al">
          <text:span text:style-name="nadrukvet">Algemeen</text:span>
        </text:p>
          <text:p text:style-name="al"/>
          <text:p text:style-name="al">
          <text:span text:style-name="nadrukcur">Inleiding</text:span>
        </text:p>
          <text:p text:style-name="al">Met deze beleidsregels geeft de gemeente Diem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 9 , 10 en 13 eigen keuzes gemaakt, die beter aansluiten bij de situatie van de gemeente Diem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text:span text:style-name="nadrukvet">[invullen:</text:span> het door de gemeente aangewezen digitale kanaal <text:span text:style-name="nadrukvet">(bijvoorbeeld:</text:span> e-mailadres, webformulier<text:span text:style-name="nadrukvet">)]</text:span> of schriftelijk per post aan <text:span text:style-name="nadrukvet">[invullen:</text:span> adres gemeen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Het in deze stap opgenomen criterium houdt verband met de eisen aan het woningprogramma bij nieuwbouw in de gemeentelijke omgevingsvisie.</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reactietermijn van artikel 13. Aanvragers hebben tien kalenderdagen na bekendmaking van de volgordelijst om een verzoek tot heroverweging te doen. De resterende dagen binnen de twee-wekentermijn bieden de gemeente de benodigde verwerkingstijd om eventuele correcties naar aanleiding van het verzoek om heroverweging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procedure te creëren.</text:p>
          <text:p text:style-name="al"/>
          <text:p text:style-name="al">De 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verzoek tot heroverweging te do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verzoek tot heroverweging bij de gemeente en de kortgedingprocedure bij de civiele rechter. Het recht op een verzoek tot heroverweging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verzoek tot heroverweging in te dienen over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444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iemen</meta:user-defined>
    <meta:user-defined meta:name="OVERHEID.Informatietype/DC.type">officiële publicatie</meta:user-defined>
    <meta:user-defined meta:name="OVERHEIDop.Rubriek/DC.type">beleidsregel</meta:user-defined>
    <meta:user-defined meta:name="OVERHEID.Gemeente/DCTERMS.publisher">Diemen</meta:user-defined>
    <meta:user-defined meta:name="OVERHEID.Gemeente/OVERHEID.authority">Diem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2026-065719</meta:user-defined>
    <meta:user-defined meta:name="DCTERMS.alternative">Beleidsregels aanvraag prioriteit transportcapaciteit woningbouwprojecten Diemen 2026</meta:user-defined>
    <dc:language>nl</dc:language>
    <meta:user-defined meta:name="OVERHEIDop.locatietype/OVERHEIDop.gebiedsmarkering">Gemeente</meta:user-defined>
    <meta:user-defined meta:name="DC.title">Beleidsregels aanvraag prioriteit transportcapaciteit woningbouwprojecten Diemen 2026</meta:user-defined>
    <meta:user-defined meta:name="DCTERMS.W3CDTF/DCTERMS.available">2026-08-20</meta:user-defined>
    <meta:user-defined meta:name="DCTERMS.W3CDTF/OVERHEIDop.jaargang">2026</meta:user-defined>
    <meta:user-defined meta:name="OVERHEIDop.publicationIssue">394444</meta:user-defined>
    <meta:user-defined meta:name="OVERHEIDop.betreftRegeling">CVDR765656_1</meta:user-defined>
    <meta:user-defined meta:name="xs:date/OVERHEIDop.startdatum">2026-08-21</meta:user-defined>
    <meta:user-defined meta:name="OVERHEIDop.GmbID/DC.identifier">gmb-2026-394444</meta:user-defined>
    <meta:user-defined meta:name="OVERHEIDop.versieInformatie"/>
  </office:meta>
</office:document-meta>
</file>