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tentfeest (kermis Afferden) d.d. 25-09-2026 t/m 28-09-2026 in het Heijmanspark in Afferden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entfeest d.d. 25-09-2026 t/m 28-09-2026 </text:p>
            <text:p text:style-name="common-al">· Besluitdatum: 17 augustus 2026</text:p>
            <text:p text:style-name="common-al">· Locatie: Heijmanspark, Afferden L</text:p>
            <text:p text:style-name="common-al">· Zaaknummer: Z2026-00000368</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944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368</meta:user-defined>
    <meta:user-defined meta:name="DCTERMS.abstract">Betreft: Evenementenvergunning verleend voor het organiseren van een tentfeest (kermis Afferden) d.d. 25-09-2026 t/m 28-09-2026 in het Heijmanspark in Afferden L.</meta:user-defined>
    <dc:language>nl</dc:language>
    <meta:user-defined meta:name="OVERHEIDop.locatietype/OVERHEIDop.gebiedsmarkering">Vlak</meta:user-defined>
    <meta:user-defined meta:name="DC.title">Besluit op aanvraag voor het organiseren van tentfeest (kermis Afferden) d.d. 25-09-2026 t/m 28-09-2026 in het Heijmanspark in Afferden L.</meta:user-defined>
    <meta:user-defined meta:name="DCTERMS.W3CDTF/DCTERMS.available">2026-08-20</meta:user-defined>
    <meta:user-defined meta:name="DCTERMS.W3CDTF/OVERHEIDop.jaargang">2026</meta:user-defined>
    <meta:user-defined meta:name="OVERHEIDop.publicationIssue">394443</meta:user-defined>
    <meta:user-defined meta:name="OVERHEIDop.GmbID/DC.identifier">gmb-2026-394443</meta:user-defined>
    <meta:user-defined meta:name="OVERHEIDop.versieInformatie"/>
  </office:meta>
</office:document-meta>
</file>