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Gordelpad 185 3038GN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3-07-2026</text:span> een aanvraag voor een omgevingsvergunning, met kenmerk <text:span text:style-name="nadrukvet">Z2026-009578</text:span>/<text:span text:style-name="nadrukvet">2026071300320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een gemaal met een gemaalgebouw, een vispassage en constructieve ingrepen aan de bestaande Bergsluis op de locatie Gordelpad 185 3038GN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4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78</meta:user-defined>
    <meta:user-defined meta:name="DCTERMS.abstract">De aanvraag betreft het realiseren van een een gemaal met een gemaalgebouw, een vispassage en constructieve ingrepen aan de bestaande Bergsluis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Gordelpad 185 3038GN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42</meta:user-defined>
    <meta:user-defined meta:name="OVERHEIDop.GmbID/DC.identifier">gmb-2026-394442</meta:user-defined>
    <meta:user-defined meta:name="OVERHEIDop.versieInformatie"/>
  </office:meta>
</office:document-meta>
</file>