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voor het verwijderen van asbesthouden dakbeschot van een berging op de locatie Molendwarsstraat 29, 7391ZN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2 augustus 2026</text:p>
            <text:p text:style-name="common-al">Kenmerk: Z2026-00001517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9443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3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3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517</meta:user-defined>
    <meta:user-defined meta:name="DCTERMS.abstract">Molendwarsstraat 29, 7391ZN Twello</meta:user-defined>
    <dc:language>nl</dc:language>
    <meta:user-defined meta:name="OVERHEIDop.locatietype/OVERHEIDop.gebiedsmarkering">Punt</meta:user-defined>
    <meta:user-defined meta:name="DC.title">Sloopmelding voor het verwijderen van asbesthouden dakbeschot van een berging op de locatie Molendwarsstraat 29, 7391ZN Twello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437</meta:user-defined>
    <meta:user-defined meta:name="OVERHEIDop.GmbID/DC.identifier">gmb-2026-394437</meta:user-defined>
    <meta:user-defined meta:name="OVERHEIDop.versieInformatie"/>
  </office:meta>
</office:document-meta>
</file>