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esluit evenement, ZLM Tour 2026.</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Waalwijk maken bekend een vergunning te verlenen voor het organiseren van het evenement ZLM Tour 2026 inclusief VIP-event en side-events en het tijdelijk afsluiten van de weg. De verschillende onderdelen van het evenement zullen plaatsvinden op zondag 6 september 2026, op de volgende tijden en locaties:</text:p>
            <text:list text:style-name="id1-3-2-1-1-2">
              <text:list-item text:style-override="id1-3-2-1-1-2-1">
                <text:number>•</text:number>
                <text:p text:style-name="al">
                <text:span text:style-name="nadrukvet">ZLM-tour.</text:span> De start van de ZLM-tour vindt plaats om 12.00 uur op/rond het Raadhuisplein te Waalwijk. De finish van de ZLM-tour vindt plaats rond 16.00 uur op de Ambrosiusweg te Waalwijk;</text:p>
              </text:list-item>
              <text:list-item text:style-override="id1-3-2-1-1-2-2">
                <text:number>•</text:number>
                <text:p text:style-name="al">
                <text:span text:style-name="nadrukvet">VIP-event.</text:span> Het VIP-evenement vindt plaats van 12.30 uur tot 17.00 uur, op de doorsteek van de Ambrosiusweg naar de Olympiaweg te Waalwijk, ter hoogte van Ambrosiusweg 45;</text:p>
              </text:list-item>
              <text:list-item text:style-override="id1-3-2-1-1-2-3">
                <text:number>•</text:number>
                <text:p text:style-name="al">
                <text:span text:style-name="nadrukvet">Side-events.</text:span> De verschillende side-events vinden plaats tussen 10.00 uur en 17.00 uur, op/rond het Raadhuisplein te Waalwijk en bij Sporthal De Zeine op de locatie Olympiaweg 12 A te Waalwijk.</text:p>
              </text:list-item>
            </text:list>
            <text:p text:style-name="common-al">
            
          </text:p>
            <text:p text:style-name="common-al">Op zondag 6 september 2026 tussen 7.00 uur en 18.00 uur worden tijdelijk meerdere wegen in de gemeente Waalwijk afgesloten ten behoeve van het evenement.</text:p>
            <text:p text:style-name="common-al">Daarnaast wordt van woensdag 2 september 2026 om 8.00 uur tot maandag 7 september 2026 om 18.00 uur de doorsteek van de Ambrosiusweg naar de Olympiaweg, ter hoogte van Ambrosiusweg 45, afgesloten.</text:p>
            <text:p text:style-name="common-al">Voor een overzicht van de route kunt u terecht op de website van de organisatie, www.zlmtour.nl.  </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7979.</text:p>
            <text:p text:style-name="common-al">
            
          </text:p>
            <text:p text:style-name="common-al">Het besluit is op 18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44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7979</meta:user-defined>
    <dc:language>nl</dc:language>
    <meta:user-defined meta:name="OVERHEIDop.locatietype/OVERHEIDop.gebiedsmarkering">Punt</meta:user-defined>
    <meta:user-defined meta:name="DC.title">Besluit evenement, ZLM Tour 2026.</meta:user-defined>
    <meta:user-defined meta:name="DCTERMS.W3CDTF/DCTERMS.available">2026-08-20</meta:user-defined>
    <meta:user-defined meta:name="DCTERMS.W3CDTF/OVERHEIDop.jaargang">2026</meta:user-defined>
    <meta:user-defined meta:name="OVERHEIDop.publicationIssue">394433</meta:user-defined>
    <meta:user-defined meta:name="OVERHEIDop.GmbID/DC.identifier">gmb-2026-394433</meta:user-defined>
    <meta:user-defined meta:name="OVERHEIDop.versieInformatie"/>
  </office:meta>
</office:document-meta>
</file>