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ontheffing van artikel 35 Alcoholwet voor het schenken van zwak-alcoholhoudende drank ter hoogte van Nieuwstraat 6 t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besloten tot het toekennen van een ontheffing van artikel 35 Alcoholwet voor het schenken van zwak-alcoholhoudende drank ter hoogte van Nieuwstraat 6 te Purmerend op 10 september 2026. Het besluit betreft de volgende onderdelen:</text:p>
            <text:list text:style-name="id1-3-2-1-1-2">
              <text:list-item text:style-override="id1-3-2-1-1-2-1">
                <text:number>•</text:number>
                <text:p text:style-name="al">Een ontheffing artikel 35 Alcoholwet</text:p>
              </text:list-item>
            </text:list>
            <text:p text:style-name="common-al">Verzenddatum besluit : 18 augustus 2026</text:p>
            <text:p text:style-name="common-al">Zaaknummer : Z2026-00002890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443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890</meta:user-defined>
    <meta:user-defined meta:name="DCTERMS.abstract">Betreft: beschikking op aanvraag op locatie Nieuwstraat te Purmerend</meta:user-defined>
    <dc:language>nl</dc:language>
    <meta:user-defined meta:name="OVERHEIDop.locatietype/OVERHEIDop.gebiedsmarkering">Punt</meta:user-defined>
    <meta:user-defined meta:name="DC.title">Besluit tot het toekennen van een ontheffing van artikel 35 Alcoholwet voor het schenken van zwak-alcoholhoudende drank ter hoogte van Nieuwstraat 6 te Purmerend</meta:user-defined>
    <meta:user-defined meta:name="OVERHEIDop.datumEindeReactietermijn">2026-09-29</meta:user-defined>
    <meta:user-defined meta:name="OVERHEIDop.terinzageleggingBG">https://jeleefomgeving.nl/inzien/001801582/2ace22c2-4301-492f-bef4-1b4f251780c4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32</meta:user-defined>
    <meta:user-defined meta:name="OVERHEIDop.GmbID/DC.identifier">gmb-2026-394432</meta:user-defined>
    <meta:user-defined meta:name="OVERHEIDop.versieInformatie"/>
  </office:meta>
</office:document-meta>
</file>