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en uitbreiden van restaurant eemlust aan Eemweg 72, 3741 LC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13-08-2026 een aanvraag voor een omgevingsvergunning ontvangen. De vergunning is aangevraagd voor het verbouwen en uitbreiden van restaurant eemlust aan Eemweg 72, 3741 LC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944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071</meta:user-defined>
    <meta:user-defined meta:name="DCTERMS.abstract">het verbouwen en uitbreiden van restaurant eemlus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bouwen en uitbreiden van restaurant eemlust aan Eemweg 72, 3741 LC Baa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31</meta:user-defined>
    <meta:user-defined meta:name="OVERHEIDop.GmbID/DC.identifier">gmb-2026-394431</meta:user-defined>
    <meta:user-defined meta:name="OVERHEIDop.versieInformatie"/>
  </office:meta>
</office:document-meta>
</file>