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legaliseren van een reeds geplaatste warmtepomp op het dak van de woning op het perceel Stille Steeg West 42, 3823 ZJ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legaliseren van een reeds geplaatste warmtepomp op het dak van de woning op het perceel Stille Steeg West 42, 3823 ZJ Amersfoort</text:span>
          </text:p>
            <text:p text:style-name="common-al">De Gemeente Amersfoort heeft op 14-08-2026 een aanvraag voor een omgevingsvergunning ontvangen voor het legaliseren van een reeds geplaatste warmtepomp op het dak van de woning op het perceel Stille Steeg West 42, 3823 ZJ Amersfoort, met kenmerk CLZ-00039512<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09-10-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44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9512</meta:user-defined>
    <dc:language>nl</dc:language>
    <meta:user-defined meta:name="OVERHEIDop.locatietype/OVERHEIDop.gebiedsmarkering">Punt</meta:user-defined>
    <meta:user-defined meta:name="DC.title">Ontvangen aanvraag omgevingsvergunning voor het legaliseren van een reeds geplaatste warmtepomp op het dak van de woning op het perceel Stille Steeg West 42, 3823 ZJ Amersfoort</meta:user-defined>
    <meta:user-defined meta:name="DCTERMS.W3CDTF/DCTERMS.available">2026-08-20</meta:user-defined>
    <meta:user-defined meta:name="DCTERMS.W3CDTF/OVERHEIDop.jaargang">2026</meta:user-defined>
    <meta:user-defined meta:name="OVERHEIDop.publicationIssue">394425</meta:user-defined>
    <meta:user-defined meta:name="OVERHEIDop.GmbID/DC.identifier">gmb-2026-394425</meta:user-defined>
    <meta:user-defined meta:name="OVERHEIDop.versieInformatie"/>
  </office:meta>
</office:document-meta>
</file>