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ansvaalkade 48-2 1092J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amenvoegen 2 verdiepingen en wijziging brandcompartimentering woning</text:p>
            <text:p text:style-name="common-al">Zaakadres: Transvaalkade 48-2 1092JP Amsterdam</text:p>
            <text:p text:style-name="common-al">Datum ontvangst: 05-08-2026</text:p>
            <text:p text:style-name="common-al">Zaaknummer: Z2026-034938</text:p>
            <text:p text:style-name="common-al">DSO-nummer: 202608050105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4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938</meta:user-defined>
    <meta:user-defined meta:name="DCTERMS.abstract">Samenvoegen 2 verdiepingen en wijziging brandcompartiment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ransvaalkade 48-2 1092JP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23</meta:user-defined>
    <meta:user-defined meta:name="OVERHEIDop.GmbID/DC.identifier">gmb-2026-394423</meta:user-defined>
    <meta:user-defined meta:name="OVERHEIDop.versieInformatie"/>
  </office:meta>
</office:document-meta>
</file>