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aanvraag - Timmermannsweg 89, 5813AM Ysselstey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immermannsweg 89, 5813AM Ysselsteyn</text:span>-NK 3D  d.d. 03-10-2026 t/m 04-10-2026-zaaknummer Z2026-00007930-ontvangstdatum 18 augustus 2026</text:p>
            <text:p text:style-name="common-al"/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44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930</meta:user-defined>
    <meta:user-defined meta:name="DCTERMS.abstract">Betreft : Aanvraag Evenementenvergunning - Timmermannsweg 89, 5813AM Ysselsteyn</meta:user-defined>
    <dc:language>nl</dc:language>
    <meta:user-defined meta:name="OVERHEIDop.locatietype/OVERHEIDop.gebiedsmarkering">Punt</meta:user-defined>
    <meta:user-defined meta:name="DC.title">APV Evenementenvergunning - aanvraag - Timmermannsweg 89, 5813AM Ysselstey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19</meta:user-defined>
    <meta:user-defined meta:name="OVERHEIDop.GmbID/DC.identifier">gmb-2026-394419</meta:user-defined>
    <meta:user-defined meta:name="OVERHEIDop.versieInformatie"/>
  </office:meta>
</office:document-meta>
</file>