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Installatieoptocht 2026, Jacobskerkhof, Drift &amp; Domplein te Utrech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op de openbare weg zijn ingediend.</text:p>
            <text:p text:style-name="common-al">
            <text:span text:style-name="nadrukvet">Betreft aanvraag onder zaaknummer: GU-Z2026-0064604</text:span>
          </text:p>
            <text:p text:style-name="common-al">
            <text:span text:style-name="nadrukvet">Algemene kenmerken van het evenement:</text:span>
          </text:p>
            <text:p text:style-name="common-al">Naam evenement: Installatieoptocht 2026</text:p>
            <text:p text:style-name="common-al">Locatie: Jacobskerkhof, Drift &amp; Domplein te Utrecht</text:p>
            <text:p text:style-name="common-al">
            <text:span text:style-name="nadrukvet">Data en tijden evenement</text:span>:</text:p>
            <text:p text:style-name="common-al">Het evenement is op de onderstaande dag en tijdstip:</text:p>
            <text:p text:style-name="common-al">Op woensdag 30 september 2026 20:15 uur t/m woensdag 30 september 2026 21:30 uur</text:p>
            <text:p text:style-name="common-al">Opbouw vanaf woensdag 30 september 2027 t/m woensdag 30 september 2027 20:10 uur</text:p>
            <text:p text:style-name="common-al">Afbouw vanaf 30 september 2027 t/m woensdag 30 september 2027 21:30 uur</text:p>
            <text:p text:style-name="common-al">De volgende bijzonderheden zijn van toepassing op deze aanvraag:</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6">
              <text:list-item text:style-override="id1-3-2-1-1-16-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441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1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1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6-0064604</meta:user-defined>
    <meta:user-defined meta:name="DCTERMS.abstract">Toelichting: Installatieoptocht 2026</meta:user-defined>
    <dc:language>nl</dc:language>
    <meta:user-defined meta:name="OVERHEIDop.locatietype/OVERHEIDop.gebiedsmarkering">Punt</meta:user-defined>
    <meta:user-defined meta:name="DC.title">Aangevraagde evenementenvergunningen, Installatieoptocht 2026, Jacobskerkhof, Drift &amp; Domplein te Utrecht</meta:user-defined>
    <meta:user-defined meta:name="DCTERMS.W3CDTF/DCTERMS.available">2026-08-20</meta:user-defined>
    <meta:user-defined meta:name="DCTERMS.W3CDTF/OVERHEIDop.jaargang">2026</meta:user-defined>
    <meta:user-defined meta:name="OVERHEIDop.publicationIssue">394418</meta:user-defined>
    <meta:user-defined meta:name="OVERHEIDop.GmbID/DC.identifier">gmb-2026-394418</meta:user-defined>
    <meta:user-defined meta:name="OVERHEIDop.versieInformatie"/>
  </office:meta>
</office:document-meta>
</file>