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  <style:style style:family="table-column" style:parent-style-name="colspec" style:name="id1-3-2-1-1-3-1-4">
      <style:table-column-properties/>
    </style:style>
  </office:automatic-styles>
  <office:body>
    <office:text>
      <text:p text:style-name="new_page_staatscourant"/>
      <text:p text:style-name="single-kop-titel">Week 34 - 2026: gemeente Drimmelen, besluiten tot uitschrijven uit de Basisregistratie personen (BR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personen zijn met onbekende bestemming uit de gemeente Drimmelen vertrokken. </text:p>
            <text:p text:style-name="common-al">De gemeente heeft daarom besloten hen uit te schrijven uit de Basisregistratie personen naar ‘land onbekend’.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column table:style-name="id1-3-2-1-1-3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atum opschort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sluit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boortedatum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-07-2026 </text:p>
                  </table:table-cell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C. de Korver</text:p>
                  </table:table-cell>
                  <table:table-cell table:style-name="entry" table:number-rows-spanned="1" table:number-columns-spanned="1">
                    <text:p text:style-name="table_al">04-10-199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-07-2026</text:p>
                  </table:table-cell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A.Keskin</text:p>
                  </table:table-cell>
                  <table:table-cell table:style-name="entry" table:number-rows-spanned="1" table:number-columns-spanned="1">
                    <text:p text:style-name="table_al">28-03-199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-07-2026</text:p>
                  </table:table-cell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M.M. Faiza</text:p>
                  </table:table-cell>
                  <table:table-cell table:style-name="entry" table:number-rows-spanned="1" table:number-columns-spanned="1">
                    <text:p text:style-name="table_al">24-10-200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-07-2026 </text:p>
                  </table:table-cell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S.A. Mehmed</text:p>
                  </table:table-cell>
                  <table:table-cell table:style-name="entry" table:number-rows-spanned="1" table:number-columns-spanned="1">
                    <text:p text:style-name="table_al">20-11-200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01-07-2026 </text:p>
                  </table:table-cell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I.Snizhko </text:p>
                  </table:table-cell>
                  <table:table-cell table:style-name="entry" table:number-rows-spanned="1" table:number-columns-spanned="1">
                    <text:p text:style-name="table_al">28-02-1976 </text:p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944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Drimmelen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Huisvesting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Week 34 - 2026: gemeente Drimmelen, besluiten tot uitschrijven uit de Basisregistratie personen (BRP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13</meta:user-defined>
    <meta:user-defined meta:name="OVERHEIDop.GmbID/DC.identifier">gmb-2026-394413</meta:user-defined>
    <meta:user-defined meta:name="OVERHEIDop.versieInformatie"/>
  </office:meta>
</office:document-meta>
</file>