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aanpassen entree t.b.v. verhuur 3e verdie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398 </text:p>
            <text:p text:style-name="common-al"> Omschrijving: aanpassen entree t.b.v. verhuur 3e verdiep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rmanus Boexstraat 4 5611AH Eindhoven</text:p>
              </text:list-item>
            </text:list>
            <text:p text:style-name="common-al"> Soort aanvraag: Bouwactiviteit (bouwtechnisch deel), Bouwactiviteit (ruimtelijk deel), Monumenten (omgevingsplanactiviteit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39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4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398</meta:user-defined>
    <meta:user-defined meta:name="DCTERMS.abstract">aanpassen entree t.b.v. verhuur 3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aanpassen entree t.b.v. verhuur 3e verdieping</meta:user-defined>
    <meta:user-defined meta:name="OVERHEIDop.datumEindeReactietermijn">2026-09-30</meta:user-defined>
    <meta:user-defined meta:name="OVERHEIDop.terinzageleggingBG">https://publicaties.eindhoven.nl/dossier/EHV-ZP2026-00639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05</meta:user-defined>
    <meta:user-defined meta:name="OVERHEIDop.GmbID/DC.identifier">gmb-2026-394405</meta:user-defined>
    <meta:user-defined meta:name="OVERHEIDop.versieInformatie"/>
  </office:meta>
</office:document-meta>
</file>