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t Blyn 23, 8532 CJ Lemmer: verleende omgevingsvergunning (BOPA) voor het tijdelijk bewonen van het bijgebouw. (Z.910240)</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omgevingsvergunning verleend voor It Blyn 23, 8532 CJ Lemmer. De vergunning omvat het tijdelijk bewonen van het bijgebouw. Deze vergunning is tot stand gekomen volgens de reguliere voorbereidingsprocedure, het betreft hier een buitenplanse omgevingsplanactiviteit (BOPA).</text:p>
            <text:p text:style-name="common-al">
            
          </text:p>
            <text:p text:style-name="common-al">
            <text:span text:style-name="nadrukvet">Inzage in de bijbehorende stukken</text:span>
          </text:p>
            <text:p text:style-name="common-al">De vergunning is samen met de bijbehorende documenten toegevoegd aan deze publicatie.Deze kunt u inzien door in de linker kolom op ‘Bekijk documenten’ te klikk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44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10240</meta:user-defined>
    <dc:language>nl</dc:language>
    <meta:user-defined meta:name="DC.title">It Blyn 23, 8532 CJ Lemmer: verleende omgevingsvergunning (BOPA) voor het tijdelijk bewonen van het bijgebouw. (Z.910240)</meta:user-defined>
    <meta:user-defined meta:name="OVERHEIDop.datumEindeReactietermijn">2026-09-21</meta:user-defined>
    <meta:user-defined meta:name="OVERHEIDop.TilID/OVERHEIDop.terinzageleggingOP">til-2026-33000</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74</meta:user-defined>
    <meta:user-defined meta:name="OVERHEIDop.publicationIssue">394404</meta:user-defined>
    <meta:user-defined meta:name="OVERHEIDop.GmbID/DC.identifier">gmb-2026-394404</meta:user-defined>
    <meta:user-defined meta:name="OVERHEIDop.versieInformatie"/>
  </office:meta>
</office:document-meta>
</file>