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9-7-1-1">
      <style:table-column-properties/>
    </style:style>
    <style:style style:family="table-column" style:parent-style-name="colspec" style:name="id1-3-2-2-9-7-1-2">
      <style:table-column-properties/>
    </style: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1-3-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Venray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 </text:p>
            <text:p text:style-name="al">- bestuursverklaring: door of namens het college afgegeven verklaring als bedoeld in artikel 7.21, derde en vierde lid, van de Systeemcode Elektriciteit 2026; </text:p>
            <text:p text:style-name="al">- BOPA: buitenplanse omgevingsplanactiviteit als bedoeld in de bijlage bij artikel 1.1 van de Omgevingswet, zijnde een activiteit, inhoudende: </text:p>
            <text:p text:style-name="al"> a. een activiteit waarvoor in het omgevingsplan is bepaald dat het verboden is deze zonder omgevingsvergunning te verrichten en die in strijd is met het omgevingsplan, of </text:p>
            <text:p text:style-name="al">b. een andere activiteit die in strijd is met het omgevingsplan;</text:p>
            <text:p text:style-name="al">- civielrechtelijke overeenkomst: koopovereenkomst, anterieure overeenkomst, erfpachtovereenkomst of ieder andere overeenkomst als bedoeld in tabel 4 van bijlage 3 van de Systeemcode Elektriciteit 2026 waaruit blijkt dat het project binnen een bepaalde tijd start; </text:p>
            <text:p text:style-name="al">- college: college van burgemeester en wethouders van de gemeente Venray;</text:p>
            <text:p text:style-name="al">- congestiegebied: gebied binnen de gemeente waarvoor de netbeheerder heeft vastgesteld dat de transportcapaciteit op het elektriciteitsnet ontoereikend is als bedoeld in artikel 7.18 van de Systeemcode Elektriciteit 2026; </text:p>
            <text:p text:style-name="al">- netbeheerder: distributiesysteembeheerder als bedoeld in artikel 1.1 van de Energiewet die het distributiesysteem voor elektriciteit beheert in het congestiegebied; </text:p>
            <text:p text:style-name="al">- project: realisatie van een basisbehoefte, zijnde de functie woonbehoefte of onderwijshuisvesting als bedoeld in tabel 3 van bijlage 3 van de Systeemcode Elektriciteit 2026; </text:p>
            <text:p text:style-name="al">- projectlocatie: locatie waar het project zal worden ontwikkeld; </text:p>
            <text:p text:style-name="al">- projectontwikkelaar: een rechtspersoon, stichting, vereniging of natuurlijke persoon die een project realiseert of initieert; </text:p>
            <text:p text:style-name="al">- prioriteringsverzoek: verzoek om prioriteit bij de toewijzing van transportcapaciteit als bedoeld in artikel 7.21 van de Systeemcode Elektriciteit 2026; </text:p>
            <text:p text:style-name="al">- projectdossier: geheel van documenten ter onderbouwing van een prioriteringsverzoek en transportverzoek; </text:p>
            <text:p text:style-name="al">- transportcapaciteit: capaciteit voor het transport van elektriciteit op het distributienet; </text:p>
            <text:p text:style-name="al">- transportverzoek: verzoek tot het verzorgen van transport van elektriciteit als bedoeld in artikel 3.46, eerste lid, van de Energiewet; </text:p>
            <text:p text:style-name="al">- volgordelijst: de door de gemeente vastgestelde rangordelijst van woningbouwprojecten conform tabel 3 van bijlage 3 Systeemcode Elektriciteit 2026, waarvoor de gemeente prioriteringsverzoeken indient bij de netbeheerder. <text:span text:style-name="nadrukvet"/><text:span text:style-name="nadrukvet"/></text:p>
          </text:section>
          <text:section text:name="artikel_id1-3-2-2-2" text:style-name="artikel">
            <text:p text:style-name="artikel_kop_titel"><text:span text:style-name="artikel_kop_nr">Artikel 2 Toepassingsbereik</text:span> </text:p>
            <text:list text:style-name="id1-3-2-2-2-2">
              <text:list-item text:style-override="id1-3-2-2-2-2-1">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 3 </text:span> Doel</text:p>
            <text:p text:style-name="al">Deze beleidsregels hebben tot doel: </text:p>
            <text:list text:style-name="id1-3-2-2-3-3">
              <text:list-item text:style-override="id1-3-2-2-3-3-1">
                <text:number>1.</text:number>
                <text:p text:style-name="al">het uitwerken van de mogelijkheid voor gemeenten tot eerder aanvragen van transportcapaciteit en prioritering zoals aan de gemeente toegewezen in de Systeemcode Elektriciteit 2026; </text:p>
              </text:list-item>
              <text:list-item text:style-override="id1-3-2-2-3-3-2">
                <text:number>2.</text:number>
                <text:p text:style-name="al">het bijdragen aan de realisatie van woonbehoefte en onderwijshuisvesting in congestiegebieden, in uitvoering van de gemeentelijke zorgplicht voor voldoende woongelegenheid, die de grondslag vormt voor de opname van woonbehoefte en onderwijshuisvesting in categorie 3 van het prioriteringskader van de Systeemcode Elektriciteit 2026; </text:p>
              </text:list-item>
              <text:list-item text:style-override="id1-3-2-2-3-3-3">
                <text:number>3.</text:number>
                <text:p text:style-name="al">het waarborgen van een transparante, gelijke, objectieve en niet-discriminatoire verdeling van posities op de volgordelijst. ,(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4">
                <text:number>4.</text:number>
                <text:p text:style-name="al">het bieden van rechtszekerheid over de wijze waarop de gemeente haar rol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  </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 </text:p>
              </text:list-item>
              <text:list-item text:style-override="id1-3-2-2-4-2-2">
                <text:number>2.</text:number>
                <text:p text:style-name="al">De gemeent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 5 </text:span> Procedure verzoek opname volgordelijst</text:p>
            <text:list text:style-name="id1-3-2-2-5-2">
              <text:list-item text:style-override="id1-3-2-2-5-2-1">
                <text:number>1.</text:number>
                <text:p text:style-name="al">De periode voor het indienen van een verzoek tot plaatsing van een project op de volgordelijst vangt aan op de dag van publicatie van deze beleidsregels in het gemeenteblad. </text:p>
              </text:list-item>
              <text:list-item text:style-override="id1-3-2-2-5-2-2">
                <text:number>2.</text:number>
                <text:p text:style-name="al">Het in het eerste lid bedoelde verzoek kan bij het college van B&amp;W worden ingediend tot 31 augustus 2026. Opname van een project op de volgordelijst vindt uitsluitend plaats nadat het college heeft besloten het project op de volgordelijst te plaatsen en de daarbij behorende bestuursverklaring heeft vastgesteld. </text:p>
              </text:list-item>
              <text:list-item text:style-override="id1-3-2-2-5-2-3">
                <text:number>3.</text:number>
                <text:p text:style-name="al">Opname op de volgordelijst brengt uitsluitend een inspanningsverplichting voor het college met zich mee om het project overeenkomstig deze beleidsregel voor te dragen aan de netbeheerder. Er wordt geen garantie gegeven dat prioritering wordt verleend of transportcapaciteit beschikbaar wordt. </text:p>
              </text:list-item>
            </text:list>
          </text:section>
          <text:section text:name="artikel_id1-3-2-2-6" text:style-name="artikel">
            <text:p text:style-name="artikel_kop_titel"><text:span text:style-name="artikel_kop_label">Artikel</text:span> <text:span text:style-name="artikel_kop_nr">6 Opname </text:span> 
              <text:span text:style-name="nadrukvet">op de volgordelijst op verzoek projectontwikkelaar </text:span>
            </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2-2">
                <text:number>2.</text:number>
                <text:p text:style-name="al">Het college van B&amp;W stuurt binnen twee werkdagen een ontvangstbevestiging van het verzoek waarbij tevens wordt gewezen op de in artikel 13 genoemde geschillenprocedure. </text:p>
              </text:list-item>
              <text:list-item text:style-override="id1-3-2-2-6-2-3">
                <text:number>3.</text:number>
                <text:p text:style-name="al">Een verzoek dat onvolledig is, wordt niet in behandeling genomen. Het college van B&amp;W stelt de projectontwikkelaar hiervan schriftelijk in kennis en informeert de projectontwikkelaar over de al dan niet bestaande mogelijkheid om het dossier nog aan te vullen tot uiterlijk 3 september 2026. </text:p>
              </text:list-item>
              <text:list-item text:style-override="id1-3-2-2-6-2-4">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  </text:span> 
              <text:span text:style-name="nadrukvet">Opname op de volgordelijst van eigen projecten </text:span>
            </text:p>
            <text:list text:style-name="id1-3-2-2-7-2">
              <text:list-item text:style-override="id1-3-2-2-7-2-1">
                <text:number>1.</text:number>
                <text:p text:style-name="al">Het college van B&amp;W zorgt voor een volledig projectdossier van een project dat zij initieert of realiseert voor opname op de volgordelijst. </text:p>
              </text:list-item>
              <text:list-item text:style-override="id1-3-2-2-7-2-2">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  </text:span> 
              <text:span text:style-name="nadrukvet">
                <text:span text:style-name="nadrukvet">Bestuursverklaring </text:span>
              </text:span>
            </text:p>
            <text:p text:style-name="al">De bestuursverklaring maakt onderdeel uit van het projectdossier en bevat: </text:p>
            <text:list text:style-name="id1-3-2-2-8-3">
              <text:list-item text:style-override="id1-3-2-2-8-3-1">
                <text:number>1.</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 </text:p>
              </text:list-item>
              <text:list-item text:style-override="id1-3-2-2-8-3-2">
                <text:number>2.</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p text:style-name="al">a. een deugdelijke motivering waaruit blijkt dat de activiteit op korte termijn, na toekenning van de gevraagde transportcapaciteit en, voor zover van toepassing, na de realisatie van de aansluiting, zal starten; </text:p>
                <text:p text:style-name="al">b. een verklaring dat de bewijsstukken, bedoeld in tabel 4 van bijlage 3 Systeemcode Elektriciteit 2026 compleet zijn; </text:p>
                <text:p text:style-name="al">c. een verklaring dat de bestuursverklaring naar waarheid is ingevuld; </text:p>
              </text:list-item>
              <text:list-item text:style-override="id1-3-2-2-8-3-3">
                <text:number>4.</text:number>
                <text:p text:style-name="al"> 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4">
                <text:number>5.</text:number>
                <text:p text:style-name="al"> als sprake is van kleinschalige onlosmakelijk verbonden activiteiten, een deugdelijke motivering waaruit blijkt dat deze activiteiten nodig zijn om de woonbehoefte te realiseren; en </text:p>
              </text:list-item>
              <text:list-item text:style-override="id1-3-2-2-8-3-5">
                <text:number>6.</text:number>
                <text:p text:style-name="al"> 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  </text:span> 
              <text:span text:style-name="nadrukvet">Rangordebepaling volgordelijst </text:span>
            </text:p>
            <text:p text:style-name="al">Het college van B&amp;W bepaalt de rangorde op de volgordelijst stapsgewijs op basis van de volgende stappen en legt de uitkomst daarvan schriftelijk vast: </text:p>
            <text:p text:style-name="al">
            <text:span text:style-name="nadrukvet">9.1 Stap 1: start bouw </text:span>
          </text:p>
            <text:p text:style-name="al">Als eerste stap vindt een rangschikkingsplaats op basis van de datum start bouw, waarbij een project hoger wordt gerangschikt als de bouw eerder start. Hierbij moet de datum van start bouw voldoende concreet zijn onderbouwd. </text:p>
            <text:p text:style-name="al">
            <text:span text:style-name="nadrukvet">9.2 Stap 2: projectrijpheid </text:span>
          </text:p>
            <text:p text:style-name="al">Na de rangschikking van stap 1 stelt het college van B&amp;W de projectrijpheid van het project vast op basis van de beschikbare documenten in een onderrangorde van één tot en met zes: </text:p>
            <text:section text:name="table_id1-3-2-2-9-7" text:style-name="table">
              <text:p text:style-name="table_top"/>
              <table:table table:style-name="tgroup">
                <table:table-column table:style-name="id1-3-2-2-9-7-1-1"/>
                <table:table-column table:style-name="id1-3-2-2-9-7-1-2"/>
                <table:table-row table:style-name="row">
                  <table:table-cell table:style-name="entry" table:number-rows-spanned="1" table:number-columns-spanned="1">
                    <text:p text:style-name="table_al">
                      <text:span text:style-name="nadrukvet">Rangorde: </text:span>
                    </text:p>
                  </table:table-cell>
                  <table:table-cell table:style-name="entry" table:number-rows-spanned="1" table:number-columns-spanned="1">
                    <text:p text:style-name="table_al">
                      <text:span text:style-name="nadrukvet">Beschikbare documenten: </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 </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Er is alleen een onherroepelijke omgevingsvergunning verleend voor de projectlocatie. </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Er is alleen een civielrechtelijke overeenkomst of een verklaring van B&amp;W ingeval van een gemeentelijke ontwikkeling. </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Er is alleen een omgevingsplan vastgesteld of vergunning voor een BOPA verleend voor de projectlocatie </text:p>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span text:style-name="nadrukvet">9.3 Stap 3: datum oplevering </text:span>
          </text:p>
            <text:p text:style-name="al">Binnen de op basis van de stappen 1 tot en met 2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  </text:span> 
              <text:span text:style-name="nadrukvet">Loting bij gelijke rangordebepaling volgordelijst </text:span>
            </text:p>
            <text:p text:style-name="al">Als twee of meer projecten op basis van artikel 9 dezelfde positie behalen, bepaalt de gemeente de onderlinge volgorde door middel van een openbare loting. </text:p>
            <text:list text:style-name="id1-3-2-2-10-3">
              <text:list-item text:style-override="id1-3-2-2-10-3-1">
                <text:number>1.</text:number>
                <text:p text:style-name="al">De loting vindt plaats op een vooraf bekendgemaakte datum en locatie. </text:p>
              </text:list-item>
              <text:list-item text:style-override="id1-3-2-2-10-3-2">
                <text:number>2.</text:number>
                <text:p text:style-name="al">Betrokken projectontwikkelaars worden tijdig uitgenodigd om de loting bij te wonen. </text:p>
              </text:list-item>
              <text:list-item text:style-override="id1-3-2-2-10-3-3">
                <text:number>3.</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  </text:span> 
              <text:span text:style-name="nadrukvet">Transparantie en motivering </text:span>
            </text:p>
            <text:list text:style-name="id1-3-2-2-11-2">
              <text:list-item text:style-override="id1-3-2-2-11-2-1">
                <text:number>1.</text:number>
                <text:p text:style-name="al">De gemeente motiveert de vastgestelde volgordelijst transparant en toetsbaar door per project de toepassing van de stappen 1 tot en met 3 en eventuele loting te vermelden. </text:p>
              </text:list-item>
            </text:list>
            <text:p text:style-name="al">2. Op verzoek van de projectontwikkelaar verstrekt de gemeente een schriftelijke toelichting op de positie die aan zijn project is toegekend. </text:p>
          </text:section>
          <text:section text:name="artikel_id1-3-2-2-12" text:style-name="artikel">
            <text:p text:style-name="artikel_kop_titel"><text:span text:style-name="artikel_kop_label">Artikel</text:span> <text:span text:style-name="artikel_kop_nr">12  </text:span> 
              <text:span text:style-name="nadrukvet">Bekendmaking volgordelijst </text:span>
            </text:p>
            <text:list text:style-name="id1-3-2-2-12-2">
              <text:list-item text:style-override="id1-3-2-2-12-2-1">
                <text:number>1.</text:number>
                <text:p text:style-name="al">Het college van B&amp;W maakt de vastgestelde volgordelijst openbaar via de gemeentelijke website en het gemeenteblad, uiterlijk twee weken voor de datum van indiening bij de netbeheerder. </text:p>
              </text:list-item>
              <text:list-item text:style-override="id1-3-2-2-12-2-2">
                <text:number>2.</text:number>
                <text:p text:style-name="al">Op de gepubliceerde volgordelijst staat per project vermeld: de projectnaam, de locatie, het aantal woningen, en de positie op de lijst. </text:p>
              </text:list-item>
            </text:list>
          </text:section>
          <text:section text:name="artikel_id1-3-2-2-13" text:style-name="artikel">
            <text:p text:style-name="artikel_kop_titel"><text:span text:style-name="artikel_kop_label">Artikel</text:span> <text:span text:style-name="artikel_kop_nr">13  </text:span> 
              <text:span text:style-name="nadrukvet">Geschillenregeling</text:span> </text:p>
            <text:list text:style-name="id1-3-2-2-13-2">
              <text:list-item text:style-override="id1-3-2-2-13-2-1">
                <text:number>1.</text:number>
                <text:p text:style-name="al">Een projectontwikkelaar die het niet eens is met: </text:p>
                <text:p text:style-name="al">a. de afwijzing van een verzoek tot plaatsing op de volgordelijst; of </text:p>
                <text:p text:style-name="al">b. de positie van een project op de volgordelijst, kan binnen tien werkdagen na bekendmaking daarvan een gemotiveerd geschil voorleggen aan het college.</text:p>
                <text:p text:style-name="al">2. Het geschil bevat ten minste: </text:p>
                <text:p text:style-name="al">a. de naam en contactgegevens van de indiener; </text:p>
                <text:p text:style-name="al">b. de aanduiding van het project waarop het geschil betrekking heeft; </text:p>
                <text:p text:style-name="al">c. de gronden van het geschil; en </text:p>
                <text:p text:style-name="al">d. de gegevens en bescheiden waarop de indiener zich beroept.</text:p>
              </text:list-item>
            </text:list>
            <text:p text:style-name="al">3. Het college beoordeelt het geschil aan de hand van deze beleidsregels en de algemene beginselen van behoorlijk bestuur die op grond van artikel 3:14 van het Burgerlijk Wetboek van toepassing zijn.</text:p>
            <text:p text:style-name="al">4. Het college kan de indiener en andere betrokkenen in de gelegenheid stellen het geschil mondeling toe te lichten.</text:p>
            <text:p text:style-name="al">5. Het college neemt binnen twintig werkdagen na ontvangst van het geschil een gemotiveerd standpunt in en stelt de indiener daarvan schriftelijk in kennis.</text:p>
            <text:p text:style-name="al">6. Als het college aanleiding ziet de volgordelijst te wijzigen, stelt het de gewijzigde volgordelijst vast en maakt deze bekend overeenkomstig artikel 12.</text:p>
            <text:p text:style-name="al">7. Totdat het college overeenkomstig het vijfde lid een standpunt heeft ingenomen, worden voor het betreffende project geen prioriteringsverzoeken of transportverzoeken bij de netbeheerder ingediend.</text:p>
            <text:p text:style-name="al">8. Deze geschillenregeling laat de mogelijkheid onverlet een geschil voor te leggen aan de bevoegde burgerlijke rechter. </text:p>
          </text:section>
          <text:section text:name="artikel_id1-3-2-2-14" text:style-name="artikel">
            <text:p text:style-name="artikel_kop_titel"><text:span text:style-name="artikel_kop_label">Artikel</text:span> <text:span text:style-name="artikel_kop_nr"> 14 </text:span> 
              <text:span text:style-name="nadrukvet">Wijziging en intrekking van de volgordepositie </text:span>
            </text:p>
            <text:list text:style-name="id1-3-2-2-14-2">
              <text:list-item text:style-override="id1-3-2-2-14-2-1">
                <text:number>1.</text:number>
                <text:p text:style-name="al"> Het college van B&amp;W kan de positie van een project op de volgordelijst wijzigen of intrekken als: </text:p>
                <text:list text:style-name="id1-3-2-2-14-2-1-3">
                  <text:list-item text:style-override="id1-3-2-2-14-2-1-3-1">
                    <text:number>1.</text:number>
                    <text:p text:style-name="al"> de projectontwikkelaar aantoonbaar onjuiste of onvolledige informatie heeft verstrekt; </text:p>
                  </text:list-item>
                  <text:list-item text:style-override="id1-3-2-2-14-2-1-3-2">
                    <text:number>2.</text:number>
                    <text:p text:style-name="al"> het project naar het oordeel van dhet college van B&amp;W aantoonbaar niet meer voor realisatie in aanmerking komt; </text:p>
                  </text:list-item>
                  <text:list-item text:style-override="id1-3-2-2-14-2-1-3-3">
                    <text:number>3.</text:number>
                    <text:p text:style-name="al"> de projectontwikkelaar het project heeft gewijzigd en dit een herbeoordeling vergt; </text:p>
                  </text:list-item>
                  <text:list-item text:style-override="id1-3-2-2-14-2-1-3-4">
                    <text:number>4.</text:number>
                    <text:p text:style-name="al"> het project naar het oordeel van het college van B&amp;W onuitvoerbaar is geworden. </text:p>
                    <text:p text:style-name="al">Een herbeoordeling na wijziging van het project kan betekenen dat het project een andere (hogere of lagere) plek op de volgordelijst zal krijgen. </text:p>
                  </text:list-item>
                  <text:list-item text:style-override="id1-3-2-2-14-2-1-3-5">
                    <text:number>2.</text:number>
                    <text:p text:style-name="al"> Het college van B&amp;W stelt de intrekking of wijziging vast en stelt de projectontwikkelaar hiervan onverwijld in kennis. </text:p>
                  </text:list-item>
                  <text:list-item text:style-override="id1-3-2-2-14-2-1-3-6">
                    <text:number>3.</text:number>
                    <text:p text:style-name="al">Wijzigen op grond van dit artikel is slechts mogelijk zolang de volgordelijst nog niet door het college van B&amp;W is ingediend bij de netbeheerder .</text:p>
                  </text:list-item>
                </text:list>
              </text:list-item>
            </text:list>
            <text:p text:style-name="al"/>
          </text:section>
          <text:section text:name="artikel_id1-3-2-2-15" text:style-name="artikel">
            <text:p text:style-name="artikel_kop_titel"><text:span text:style-name="artikel_kop_label">Artikel</text:span> <text:span text:style-name="artikel_kop_nr"> 15 Indienen verzoek conform volgordelijst </text:span> </text:p>
            <text:list text:style-name="id1-3-2-2-15-2">
              <text:list-item text:style-override="id1-3-2-2-15-2-1">
                <text:number>1.</text:number>
                <text:p text:style-name="al">Het college verzoekt de netbeheerder volgens de positie op de volgordelijst het prioriteringsverzoek en transportverzoek in behandeling te nemen, nadat een eventueel geschil als bedoeld in artikel 13 is afgehandeld.</text:p>
              </text:list-item>
              <text:list-item text:style-override="id1-3-2-2-15-2-2">
                <text:number>2.</text:number>
                <text:p text:style-name="al"> De gemeente dient uitsluitend prioriteringsverzoeken en transportverzoeken in waarvoor financiële dekking bestaat voor de aanbetaling aan de netbeheerder op grond van: </text:p>
                <text:list text:style-name="id1-3-2-2-15-2-2-3">
                  <text:list-item text:style-override="id1-3-2-2-15-2-2-3-1">
                    <text:number>1.</text:number>
                    <text:p text:style-name="al">Financiële afspraken met een projectontwikkelaar, waarbij de projectontwikkelaar zich verplicht tot het voldoen van de financiële verplichtingen aan de netbeheerder t; of </text:p>
                  </text:list-item>
                  <text:list-item text:style-override="id1-3-2-2-15-2-2-3-2">
                    <text:number>2.</text:number>
                    <text:p text:style-name="al"> de door het college van B&amp;W aangegeven financiële dekking. </text:p>
                  </text:list-item>
                </text:list>
              </text:list-item>
            </text:list>
            <text:list text:style-name="id1-3-2-2-15-3">
              <text:list-item text:style-override="id1-3-2-2-15-3-1">
                <text:number>3.</text:number>
                <text:p text:style-name="al">Het college spant zich in om de indiening van prioriteringsverzoeken en transportverzoeken af te stemmen met de andere gemeenten binnen het congestiegebied, waarbij rekening wordt gehouden met regionale afspraken over woningbouw, maatschappelijke prioriteiten en beschikbare netcapaciteit. </text:p>
              </text:list-item>
            </text:list>
          </text:section>
          <text:section text:name="artikel_id1-3-2-2-16" text:style-name="artikel">
            <text:p text:style-name="artikel_kop_titel"><text:span text:style-name="artikel_kop_label">Artikel</text:span> <text:span text:style-name="artikel_kop_nr">16  </text:span> Hardheidsclausule</text:p>
            <text:p text:style-name="al">Het college handelt overeenkomstig deze beleidsregels, tenzij dat voor een of meer belanghebbenden gevolgen zou hebben die wegens bijzondere omstandigheden onevenredig zijn in verhouding tot de met deze beleidsregels te dienen doelen.</text:p>
          </text:section>
          <text:section text:name="artikel_id1-3-2-2-17" text:style-name="artikel">
            <text:p text:style-name="artikel_kop_titel"><text:span text:style-name="artikel_kop_label">Artikel</text:span> <text:span text:style-name="artikel_kop_nr"> 17 </text:span> 
              <text:span text:style-name="nadrukvet">Inwerkingtreding </text:span>
            </text:p>
            <text:p text:style-name="al">Deze beleidsregels treden in werking op de dag na bekendmaking.</text:p>
          </text:section>
          <text:section text:name="artikel_id1-3-2-2-18" text:style-name="artikel">
            <text:p text:style-name="artikel_kop_titel"><text:span text:style-name="artikel_kop_label">Artikel</text:span> <text:span text:style-name="artikel_kop_nr"> 18 </text:span> 
              <text:span text:style-name="nadrukvet">Geldingsduur</text:span> </text:p>
            <text:p text:style-name="al">Deze beleidsregels blijven van kracht totdat zij worden gewijzigd of ingetrokken. </text:p>
          </text:section>
          <text:section text:name="artikel_id1-3-2-2-19" text:style-name="artikel">
            <text:p text:style-name="artikel_kop_titel"><text:span text:style-name="artikel_kop_label">Artikel</text:span> <text:span text:style-name="artikel_kop_nr">19  </text:span> 
              <text:span text:style-name="nadrukvet">Citeertitel </text:span>
            </text:p>
            <text:p text:style-name="al">Deze beleidsregels worden aangehaald als de: Beleidsregels aanvraag prioriteit transportcapaciteit woningbouwprojecten gemeente Venray 2026</text:p>
            <text:p text:style-name="al"/>
          </text:section>
        </text:section>
        <text:section text:name="regeling-sluiting_id1-3-2-3" text:style-name="regeling-sluiting">
          <text:section text:name="gegeven_id1-3-2-3-1" text:style-name="gegeven">
            <text:p text:style-name="dagtekening">
            <text:span text:style-name="plaats"> Aldus vastgesteld in de vergadering van het college van burgemeester en wethouders van 18 augustus 2026.</text:span>
            <text:span text:style-name="datum">
              
            </text:span>
          </text:p>
          </text:section>
          <text:section text:name="ondertekening_id1-3-2-3-2">
            <text:p><text:span text:style-name="ondertekening_naam">
            <text:span text:style-name="voornaam"> M.C</text:span>
            <text:span text:style-name="achternaam">Uitdehaag</text:span>
          </text:span></text:p>
            <text:p><text:span text:style-name="functie">De burgemeester </text:span></text:p>
            <text:p><text:span text:style-name="deze"> E. Voorn</text:span></text:p>
            <text:p><text:span text:style-name="organisatie"> De gemeentesecretaris/directeur</text:span></text:p>
          </text:section>
        </text:section>
        <text:section text:name="bijlage_id1-3-2-4" text:style-name="bijlage">
          <text:p text:style-name="bijlage_top"/>
          <text:p text:style-name="hoofdstuk_kop"><text:span text:style-name="label"> Bijlage </text:span> <text:span text:style-name="nr">1</text:span> 
            <text:span text:style-name="nadrukvet">Toelichting bij het besluit van het college van burgemeester en wethouders van de Venray tot vaststelling van de Beleidsregels aanvraag prioriteit transportcapaciteit woningbouwprojecten Venray 2026l] Beleidsregels aanvraag prioriteit transportcapaciteit woningbouwprojecten Venray 2026 </text:span>
          </text:p>
          <text:p text:style-name="al">
          <text:span text:style-name="nadrukvet">Algemeen </text:span>
        </text:p>
          <text:p text:style-name="al">
          <text:span text:style-name="nadrukvet">16.1 Inleiding </text:span>
        </text:p>
          <text:p text:style-name="al">Met deze beleidsregels geeft de gemeente Venray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 </text:p>
          <text:p text:style-name="al">
          <text:span text:style-name="nadrukvet">16.2 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De Systeemcode Elektriciteit 2026 onderscheidt drie prioriteitscategorieën: </text:p>
          <text:p text:style-name="al"/>
          <text:list text:style-name="id1-3-2-4-10">
            <text:list-item text:style-override="id1-3-2-4-10-1">
              <text:number>1.</text:number>
              <text:p text:style-name="al">1. Netcongestieverzachters — partijen die direct bijdragen aan het vergroten van de beschikbare netcapaciteit; </text:p>
            </text:list-item>
            <text:list-item text:style-override="id1-3-2-4-10-2">
              <text:number>2.</text:number>
              <text:p text:style-name="al">2. Veiligheid — partijen waarvan het niet aansluiten een directe bedreiging vormt voor de nationale veiligheid of volksgezondheid; </text:p>
            </text:list-item>
            <text:list-item text:style-override="id1-3-2-4-10-3">
              <text:number>3.</text:number>
              <text:p text:style-name="al">3. Basisbehoeften — partijen die voorzien in een eerste levensbehoefte, waaronder woonbehoefte en onderwijshuisvesting</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span text:style-name="nadrukvet">16.3 Doelstelling </text:span>
        </text:p>
          <text:p text:style-name="al">De doelstelling van deze beleidsregels is om de mogelijkheid van gemeenten tot het aanvragen van elektriciteitstransportcapaciteit voor woningbouwprojecten op een transparante, objectieve en niet discriminatoire wijze in te richten. De gemeente geeft daarmee uitvoering aan haar taak om te voorzien in voldoende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span text:style-name="nadrukvet">16.4 Verhouding tot andere regelgeving </text:span>
        </text:p>
          <text:p text:style-name="al">De beleidsregels zijn vastgesteld op grond van: </text:p>
          <text:list text:style-name="id1-3-2-4-20">
            <text:list-item text:style-override="id1-3-2-4-20-1">
              <text:number>1.</text:number>
              <text:p text:style-name="al">1. Artikel 160, eerste lid, aanhef en onder d, van de Gemeentewet: het college is bevoegd tot privaatrechtelijke rechtshandelingen van de gemeente te besluiten. </text:p>
            </text:list-item>
            <text:list-item text:style-override="id1-3-2-4-20-2">
              <text:number>2.</text:number>
              <text:p text:style-name="al">2. Artikel 4:81 van de Algemene wet bestuursrecht: een bestuursorgaan kan beleidsregels vaststellen met betrekking tot een hem toekomende bevoegdheid. </text:p>
            </text:list-item>
            <text:list-item text:style-override="id1-3-2-4-20-3">
              <text:number>3.</text:number>
              <text:p text:style-name="al">3. 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0-4">
              <text:number>4.</text:number>
              <text:p text:style-name="al">4.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De beleidsregels laten de bevoegdheden op grond van de Omgevingswet, de Wet maatschappelijke ondersteuning en de Huisvestingswet onverlet. De gemeente kan </text:p>
          <text:p text:style-name="al">Omgevingswet-instrumenten, zoals het regionale programma en het omgevingsplan benutten om projecten voor te bereiden op het ACM-prioriteringskader. </text:p>
          <text:p text:style-name="al">
          <text:span text:style-name="nadrukvet">16.5 VNG-modelbeleidsregels </text:span>
        </text:p>
          <text:p text:style-name="al">Bij het opstellen van deze beleidsregels is gebruik gemaakt van de VNG-modelbeleidsregels aanvraag prioriteit transportcapaciteit woningbouwprojecten. In afwijking van het VNG-model is artikele 13 verduidelijkt </text:p>
          <text:p text:style-name="al">
          <text:span text:style-name="nadrukvet">16.6 Inspraak </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span text:style-name="nadrukvet">Artikelsgewijs </text:span>
        </text:p>
          <text:p text:style-name="al">Enkel die bepalingen die verdere toelichting behoeven, worden hieronder nader toegelicht. </text:p>
          <text:p text:style-name="al">
          <text:span text:style-name="nadrukvet">17 Artikel 1. Definities </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span text:style-name="nadrukvet">17.1 Civielrechtelijke overeenkomst </text:span>
        </text:p>
          <text:p text:style-name="al">De definitie van 'civielrechtelijke overeenkomst' volgt de bewijslastcriteria van tabel 4 van bijlage 3 van de Systeemcode Elektriciteit 2026. </text:p>
          <text:p text:style-name="al">
          <text:span text:style-name="nadrukvet">17.2 Project </text:span>
        </text:p>
          <text:p text:style-name="al">De definitie van ‘project’ volgt tabel 3 van bijlage 3 van de Systeemcode elektriciteit 2026. Naast de functie woonbehoefte omvat de definitie de functie onderwijshuisvesting die als basisbehoefte eveneens in categorie 3 van het prioriteringskader is opgenomen.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span text:style-name="nadrukvet">17.3 Volgordelijst </text:span>
        </text:p>
          <text:p text:style-name="al">De definitie van 'volgordelijst' sluit aan bij het prioriteringskader van artikel 7.21 van de Systeemcode Elektriciteit en de werkwijze 'Eerder aanvragen' zoals beschreven in de VNGledenbrief lbr-26-010 (april 2026). </text:p>
          <text:p text:style-name="al">
          <text:span text:style-name="nadrukvet">18 Artikel 2. Toepassingsbereik </text:span>
        </text:p>
          <text:p text:style-name="al">Door het toepassingsbereik helder af te bakenen wordt voorkomen dat deze beleidsregels worden toegepast op situaties waarvoor zij niet zijn geschreven. De gemeente vervult bij de werkwijze ‘Eerder aanvragen’ een rol als tussenpersoon tussen netbeheerder en marktpartijen. Dez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span text:style-name="nadrukvet">19 Artikel 3. Doel </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text:p>
          <text:p text:style-name="al">
          <text:span text:style-name="nadrukvet">19.1 Algemene beginselen van behoorlijk bestuur </text:span>
        </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text:p>
          <text:p text:style-name="al">
          <text:span text:style-name="nadrukvet">19.2 Uitwerking </text:span>
        </text:p>
          <text:p text:style-name="al">De beleidsregels hebben tot doel uitwerking te geven aan deze plichten. Zo dragen deze beleidsregels bij aan de realisatie van woningen in congestiegebieden binnen de kaders waaraan de gemeente moet voldoen. </text:p>
          <text:p text:style-name="al">
          <text:span text:style-name="nadrukvet">20 Artikel 4. Gelijke behandeling projecten </text:span>
        </text:p>
          <text:p text:style-name="al">De gelijke behandeling van gemeentelijke en private projecten is een cruciaal element .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span text:style-name="nadrukvet">21 Artikel 5. Procedure verzoek opname volgordelijst </text:span>
        </text:p>
          <text:p text:style-name="al">De beleidsregels voorzien in een transparante selectieprocedure, waarbij artikel 5 voorziet in het vooraf kenbaar maken van het proces en de daaraan verbonden tijdvakken. </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span text:style-name="nadrukcur">Opname op de volgordelijst betekent uitsluitend dat het college zich inspant om het project overeenkomstig deze beleidsregels voor te dragen aan de netbeheerder. De gemeente beslist niet over de verlening van prioritering of de beschikbaarheid van transportcapaciteit. Deze bevoegdheden berusten bij de netbeheerder op grond van de Energiewet en de Systeemcode Elektriciteit 2026.</text:span> </text:p>
          <text:p text:style-name="al">
          <text:span text:style-name="nadrukvet">22 Artikel 6. Opname op de volgordelijst op verzoek projectontwikkelaar </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span text:style-name="nadrukvet">22.1 Aanvraag transportcapaciteit </text:span>
        </text:p>
          <text:p text:style-name="al">Een volledig projectdossier bevat voor het onderdeel transportcapaciteit ten minste: </text:p>
          <text:list text:style-name="id1-3-2-4-59">
            <text:list-item text:style-override="id1-3-2-4-59-1">
              <text:number>1.</text:number>
              <text:p text:style-name="al">1. naam, contactgegevens en rechtsvorm van de gemeente, dan wel naam, contactgegevens en rechtsvorm van de projectontwikkelaar; </text:p>
            </text:list-item>
            <text:list-item text:style-override="id1-3-2-4-59-2">
              <text:number>2.</text:number>
              <text:p text:style-name="al">2. omschrijving en locatie van het project, onder vermelding van het type bouw (hoogbouw, laagbouw of een combinatie) en de geografische begrenzing van het projectgebied (bij voorkeur als polygoon); </text:p>
            </text:list-item>
            <text:list-item text:style-override="id1-3-2-4-59-3">
              <text:number>3.</text:number>
              <text:p text:style-name="al">3. het verwachte totale aantal en type woningen (sociaal, midden huur, koop); </text:p>
            </text:list-item>
            <text:list-item text:style-override="id1-3-2-4-59-4">
              <text:number>4.</text:number>
              <text:p text:style-name="al">4. de verwachte elektrische belasting van het project, omvattende: </text:p>
              <text:list text:style-name="id1-3-2-4-59-4-3">
                <text:list-item text:style-override="id1-3-2-4-59-4-3-1">
                  <text:number>1.</text:number>
                  <text:p text:style-name="al">1. het aantal en de grootte (doorlaatwaarde) van de benodigde aansluitingen, uitgesplitst naar wooneenheden, collectieve voorzieningen en onlosmakelijk verbonden activiteiten; </text:p>
                </text:list-item>
                <text:list-item text:style-override="id1-3-2-4-59-4-3-2">
                  <text:number>2.</text:number>
                  <text:p text:style-name="al">2. de op planniveau gehanteerde wijze van verwarmen, als meest bepalende factor in de netbelasting; </text:p>
                </text:list-item>
                <text:list-item text:style-override="id1-3-2-4-59-4-3-3">
                  <text:number>3.</text:number>
                  <text:p text:style-name="al">3. de gewenste datum van de definitieve aansluitingen, uitgesplitst per projectfase en met een maximale loopduur van tien jaar na datum van indiening. </text:p>
                </text:list-item>
              </text:list>
            </text:list-item>
          </text:list>
          <text:p text:style-name="al">
          <text:span text:style-name="nadrukvet">22.2 Aanvragen van prioritering volgens het prioriteringskader </text:span>
        </text:p>
          <text:p text:style-name="al">Een volledig projectdossier bevat voor de aanvraag van prioritering (overeenkomstig tabel 4 van bijlage 3 Systeemcode Elektriciteit 2026) de volgende bewijsstukken die per subfunctie als volgt zijn vereist: </text:p>
          <text:p text:style-name="al">Woningbouw — algemeen: </text:p>
          <text:list text:style-name="id1-3-2-4-63">
            <text:list-item text:style-override="id1-3-2-4-63-1">
              <text:number>1.</text:number>
              <text:p text:style-name="al">1. Bestuursverklaring (zie artikel 5); </text:p>
            </text:list-item>
            <text:list-item text:style-override="id1-3-2-4-63-2">
              <text:number>2.</text:number>
              <text:p text:style-name="al">2. Civiele overeenkomst gemeente–ontwikkelaar (primair) óf een verklaring van het college van B&amp;W indien het gaat om gemeentelijke projecten óf omgevingsplan (fallback); </text:p>
            </text:list-item>
            <text:list-item text:style-override="id1-3-2-4-63-3">
              <text:number>3.</text:number>
              <text:p text:style-name="al">3. Aanvullende bestuursverklaring (artikel 7.21, vierde lid, van de Systeemcode Elektriciteit 2026) + bewijsstuk bij kleinschalige activiteiten/collectieve voorzieningen. </text:p>
            </text:list-item>
          </text:list>
          <text:p text:style-name="al">Woningbouw — collectieve woonvormen: </text:p>
          <text:list text:style-name="id1-3-2-4-65">
            <text:list-item text:style-override="id1-3-2-4-65-1">
              <text:number>1.</text:number>
              <text:p text:style-name="al">1. Bestuursverklaring (zie artikel 5); </text:p>
            </text:list-item>
            <text:list-item text:style-override="id1-3-2-4-65-2">
              <text:number>2.</text:number>
              <text:p text:style-name="al">2. Overeenkomst over collectieve woonvorm (primair) óf omgevingsplan (fallback). </text:p>
            </text:list-item>
          </text:list>
          <text:p text:style-name="al">Verder is van belang: </text:p>
          <text:list text:style-name="id1-3-2-4-67">
            <text:list-item text:style-override="id1-3-2-4-67-1">
              <text:number>1.</text:number>
              <text:p text:style-name="al">1. 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67-2">
              <text:number>2.</text:number>
              <text:p text:style-name="al">2. Een verklaring afgegeven door de projectontwikkelaar over dat hij instemt met de op de procedure van toepassing zijnde rechtsbescherming, en dat zij hierbij expliciet akkoord gaat met de vervaltermijnen conform artikel 13; </text:p>
            </text:list-item>
            <text:list-item text:style-override="id1-3-2-4-67-3">
              <text:number>3.</text:number>
              <text:p text:style-name="al">3. Een verklaring dat het gaat om een inspanningsverplichting van de gemeente tot het aanvragen van prioritering en transportcapaciteit, niet een resultaatsverplichting; en </text:p>
            </text:list-item>
            <text:list-item text:style-override="id1-3-2-4-67-4">
              <text:number>4.</text:number>
              <text:p text:style-name="al">4.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item text:style-override="id1-3-2-4-67-5">
              <text:number>5.</text:number>
              <text:p text:style-name="al">5. Een verklaring omtrent het voldoen van financiële verplichtingen aan de netbeheerder via de gemeente Venray conform artikel 15 lid 2 sub a.</text:p>
            </text:list-item>
          </text:list>
          <text:p text:style-name="al">Het projectdossier wordt ingediend via [invullen: het door de gemeente aangewezen digitale kanaal (bijvoorbeeld: e-mailadres, webformulier)] of schriftelijk per post aangemeente Venray, postbus 500, 5800 AM]. De gemeente bevestigt ontvangst van het dossier binnen twee werkdagen. Dit sluit aan bij de systematiek van de Wet modernisering elektronisch bestuurlijk verkeer. </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Het is niet mogelijk om op basis van een al ingediend verzoek een ander project aan te dragen dan waarvoor het verzoek is gedaan. Daarvoor moet, conform de daarvoor geldende bepalingen een nieuw verzoek worden ingediend. </text:p>
          <text:p text:style-name="al">
          <text:span text:style-name="nadrukvet">23 Artikel 8. Bestuursverklaring </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span text:style-name="nadrukvet">24 Artikel 9. Rangordebepaling volgordelijst </text:span>
        </text:p>
          <text:p text:style-name="al">De prioriteringscriteria vormen de kern van deze beleidsregels. Zij bepalen de volgorde op de volgordelijst en dienen objectief, toetsbaar en redelijk te zijn.</text:p>
          <text:p text:style-name="al">Artikel 9 werkt de prioritering uit indrie achtereenvolgende stappen. Elke volgende stap is uitsluitend van toepassing wanneer de voorgaande stap geen onderscheid oplevert. </text:p>
          <text:p text:style-name="al">
          <text:span text:style-name="nadrukvet">24.1 Stap 1 – Start bouw</text:span> </text:p>
          <text:p text:style-name="al">Projecten met een eerder geplande datum van start bouw staan hoger op de volgordelijst dan projecten met een latere start bouw. Het gaat hier niet om een wens, maar om een start datum die is onderbouwd met: een planning, een overeenkomst, subsidievoorwaarden of een vergunning planning. </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datum te staven. Een combinatie van een civielrechtelijke overeenkomst met een planning, subsidieafspraken of vergunningsconditie biedt dat wel. De gemeente beoordeelt per geval of de bewijsstukken de opgegeven datum afdoende onderbouwen. </text:p>
          <text:p text:style-name="al">
          <text:span text:style-name="nadrukvet">24.2 Stap 2- Projectrijpheid </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Een civielrechtelijke overeenkomst die voor 1 juli 2026 is gesloten, verleent geen automatisch recht op transportcapaciteit en levert evenmin een bevoorrechte positie op de volgordelijst op. Deze overeenkomsten worden voor de toepassing van stap 2 gelijkgesteld met civielrechtelijke overeenkomsten die na 1 juli 2026 zijn gesloten. Zij kunnen bijdragen aan de projectrijpheidonderbouwing, maar worden beoordeeld aan de hand van dezelfde rangorde als overeenkomsten die na inwerkingtreding zijn gesloten. </text:p>
          <text:p text:style-name="al">Onder categorie 6 onder stap 2 worden projecten bedoeld met de volgende bewijsstukken: </text:p>
          <text:list text:style-name="id1-3-2-4-86">
            <text:list-item text:style-override="id1-3-2-4-86-1">
              <text:number>1.</text:number>
              <text:p text:style-name="al">1. Overeenkomst tussen gemeente en het Rijk over rijkssubsidies voor woningbouw. </text:p>
            </text:list-item>
            <text:list-item text:style-override="id1-3-2-4-86-2">
              <text:number>2.</text:number>
              <text:p text:style-name="al">2. Prestatieafspraken tussen gemeenten en woningcorporaties. </text:p>
            </text:list-item>
            <text:list-item text:style-override="id1-3-2-4-86-3">
              <text:number>3.</text:number>
              <text:p text:style-name="al">3. College- of raadsbesluit met gemeente als initiatiefnemer voor woningbouwontwikkeling. </text:p>
            </text:list-item>
          </text:list>
          <text:p text:style-name="al">[ </text:p>
          <text:p text:style-name="al">
          <text:span text:style-name="nadrukvet">24.3 Stap 3 – Datum van oplevering</text:span> </text:p>
          <text:p text:style-name="al">Stap 3 is van toepassing wanneer na toepassing van de eerdere stappen nog geen onderscheid bestaat. De verwachte datum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span text:style-name="nadrukvet">25 Artikel 10. Loting bij gelijke rangordebepaling volgordelijst </text:span>
        </text:p>
          <text:p text:style-name="al">Loting als beslissende facto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 </text:p>
          <text:p text:style-name="al">De uitslag moet vastgelegd worden in een officieel proces-verbaal. Alle deelnemers worden individueel geïnformeerd over de uitslag en krijgen transparantie over hoe het proces is verlopen. Zij worden ook uitgenodigd om de loting bij te wonen. </text:p>
          <text:p text:style-name="al">
          <text:span text:style-name="nadrukvet">26 Artikel 12. Bekendmaking volgordelijst </text:span>
        </text:p>
          <text:p text:style-name="al">De publicatietermijn van twee weken vóór de datum van indiening door de gemeente is afgestemd op de termijn van artikel 13. Aanvragers hebben tien kalenderdagen na bekendmaking van de volgordelijst om een geschil voor te leggen aan het college van B&amp;W.. De resterende dagen binnen de twee-wekentermijn bieden de gemeente de benodigde verwerkingstijd om eventuele correcties naar aanleiding van de voorgelegde geschillen door te voeren en de definitieve volgordelijst in te dienen. </text:p>
          <text:p text:style-name="al">De volgordelijst wordt vastgesteld door het college. Opname van een project op de volgordelijst vindt uitsluitend plaats nadat het college daarover heeft besloten en de bestuursverklaring heeft vastgesteld. Daarmee wordt geborgd dat uitsluitend projecten worden voorgedragen die voldoen aan de vereisten van de Systeemcode Elektriciteit 2026.</text:p>
          <text:p text:style-name="al">
          <text:span text:style-name="nadrukvet">Artikel 13. Geschillenregeling</text:span> </text:p>
          <text:p text:style-name="al">De vaststelling van de volgordelijst betreft geen besluit in de zin van de Algemene wet bestuursrecht, maar een handeling ter voorbereiding van privaatrechtelijk handelen van de gemeente. Om een zorgvuldige, transparante en niet-discriminerende toepassing van deze beleidsregels te waarborgen, biedt dit artikel projectontwikkelaars de mogelijkheid een geschil over de toepassing van deze beleidsregels aan het college voor te leggen. Het college is op grond van artikel 160, eerste lid, onderdeel d, van de Gemeentewet bevoegd te besluiten tot privaatrechtelijke handelingen; de burgemeester vertegenwoordigt de gemeente in en buiten rechte. Deze regeling laat de mogelijkheid om een geschil aan de burgerlijke rechter voor te leggen onverlet.</text:p>
          <text:p text:style-name="al">
          <text:span text:style-name="nadrukvet">27 Artikel 14. Wijziging en intrekking van de volgordepositie </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span text:style-name="nadrukvet">28 Artikel 15. Indienen verzoek conform volgordelijst </text:span> </text:p>
          <text:p text:style-name="al">Het indienen van de transportverzoeken en prioriteringsverzoeken vormt het sluitstuk van een zorgvuldige selectieprocedure door de gemeente. Dit indienen vindt dan ook niet eerder plaats dan nadat een eventueel geschil als bedoeld in artikel 13 is afgehandeld.. Daarmee kunnen eventuele omissies worden hersteld, voordat er vervelende consequenties ontstaan. De gemeente volgt bij het indienen van de verzoeken de vastgestelde volgordelijst. </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 </text:p>
          <text:p text:style-name="al"> </text:p>
          <text:p text:style-name="al"> </text:p>
          <text:p text:style-name="al"> </text:p>
          <text:p text:style-name="al"> </text:p>
          <text:p text:style-name="al"> </text:p>
          <text:p text:style-name="al"> </text:p>
          <text:p text:style-name="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944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enray</meta:user-defined>
    <meta:user-defined meta:name="OVERHEID.Informatietype/DC.type">officiële publicatie</meta:user-defined>
    <meta:user-defined meta:name="OVERHEIDop.Rubriek/DC.type">beleidsregel</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dc:language>nl</dc:language>
    <meta:user-defined meta:name="OVERHEIDop.locatietype/OVERHEIDop.gebiedsmarkering">Gemeente</meta:user-defined>
    <meta:user-defined meta:name="DC.title">Beleidsregels aanvraag prioriteit transportcapaciteit woningbouwprojecten Gemeente Venray 2026</meta:user-defined>
    <meta:user-defined meta:name="DCTERMS.W3CDTF/DCTERMS.available">2026-08-20</meta:user-defined>
    <meta:user-defined meta:name="DCTERMS.W3CDTF/OVERHEIDop.jaargang">2026</meta:user-defined>
    <meta:user-defined meta:name="OVERHEIDop.publicationIssue">394400</meta:user-defined>
    <meta:user-defined meta:name="OVERHEIDop.betreftRegeling">CVDR765652_1</meta:user-defined>
    <meta:user-defined meta:name="xs:date/OVERHEIDop.startdatum">2026-08-21</meta:user-defined>
    <meta:user-defined meta:name="OVERHEIDop.GmbID/DC.identifier">gmb-2026-394400</meta:user-defined>
    <meta:user-defined meta:name="OVERHEIDop.versieInformatie"/>
  </office:meta>
</office:document-meta>
</file>