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terdiepstraat 38-2 1079SX Amsterdam</text:p>
      <text:section text:name="zakelijke-mededeling_id1-3-2" text:style-name="zakelijke-mededeling">
        <text:section text:name="zakelijke-mededeling-tekst_id1-3-2-1" text:style-name="zakelijke-mededeling-tekst">
          <text:section text:name="tekst_id1-3-2-1-1" text:style-name="tekst">
            <text:p text:style-name="common-al">Omschrijving: samenvoegen van de tweede en derde verdieping tot een zelfstandige woning, het uitbreiden van de daklaag op de derde verdieping, het realiseren van een dakterras op het dak van de hoofdbebouwing en interne wijzigingen op de tweede en derde verdieping</text:p>
            <text:p text:style-name="common-al">Zaakadres: Boterdiepstraat 38-2 1079SX Amsterdam</text:p>
            <text:p text:style-name="common-al">Datum ontvangst: 10-08-2026</text:p>
            <text:p text:style-name="common-al">Zaaknummer: Z2026-035513</text:p>
            <text:p text:style-name="common-al">DSO-nummer: 2026081000982</text:p>
            <text:p text:style-name="last-al">Dit is een kennisgeving. Indien u belanghebbende bent, kunt later in de procedure bezwaar indienen. Misschien hebt u nog vragen. Neem dan contact met ons op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439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9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9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35513</meta:user-defined>
    <meta:user-defined meta:name="DCTERMS.abstract">samenvoegen van de tweede en derde verdieping tot een zelfstandige woning en het realiseren van een dakopbouw, een dakterras en i.................</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Boterdiepstraat 38-2 1079SX Amsterdam</meta:user-defined>
    <meta:user-defined meta:name="DCTERMS.W3CDTF/DCTERMS.available">2026-08-20</meta:user-defined>
    <meta:user-defined meta:name="DCTERMS.W3CDTF/OVERHEIDop.jaargang">2026</meta:user-defined>
    <meta:user-defined meta:name="OVERHEIDop.publicationIssue">394391</meta:user-defined>
    <meta:user-defined meta:name="OVERHEIDop.GmbID/DC.identifier">gmb-2026-394391</meta:user-defined>
    <meta:user-defined meta:name="OVERHEIDop.versieInformatie"/>
  </office:meta>
</office:document-meta>
</file>