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legaliseren van blokhut, beschoeiing, vlonder en steiger, Noordplas 3N 54 Vinkeveen (F 1416)</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8 augustus 2026 een omgevingsvergunning met zaaknummer Z2026-001409 verleend. De gemeente geeft hiermee toestemming voor het legaliseren van blokhut, beschoeiing, vlonder en steiger op locatie Noordplas 3N 54 Vinkeveen (F 1416). Het betreft de volgende activiteit:</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29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439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1409</meta:user-defined>
    <meta:user-defined meta:name="DCTERMS.abstract">Betreft:  Besluit op locatie Noordplas 3N 54 Vinkeveen (F 1416)</meta:user-defined>
    <dc:language>nl</dc:language>
    <meta:user-defined meta:name="OVERHEIDop.locatietype/OVERHEIDop.gebiedsmarkering">Vlak</meta:user-defined>
    <meta:user-defined meta:name="DC.title">Kennisgeving verleende omgevingsvergunning voor het legaliseren van blokhut, beschoeiing, vlonder en steiger, Noordplas 3N 54 Vinkeveen (F 1416)</meta:user-defined>
    <meta:user-defined meta:name="DCTERMS.W3CDTF/DCTERMS.available">2026-08-20</meta:user-defined>
    <meta:user-defined meta:name="DCTERMS.W3CDTF/OVERHEIDop.jaargang">2026</meta:user-defined>
    <meta:user-defined meta:name="OVERHEIDop.publicationIssue">394390</meta:user-defined>
    <meta:user-defined meta:name="OVERHEIDop.GmbID/DC.identifier">gmb-2026-394390</meta:user-defined>
    <meta:user-defined meta:name="OVERHEIDop.versieInformatie"/>
  </office:meta>
</office:document-meta>
</file>