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4 - 2026: gemeente Drimmelen, tijdelijke verkeersmaatregel, Wijngaardstraat Made, wegens buurtfeest</text:p>
      <text:section text:name="zakelijke-mededeling_id1-3-2" text:style-name="zakelijke-mededeling">
        <text:section text:name="zakelijke-mededeling-tekst_id1-3-2-1" text:style-name="zakelijke-mededeling-tekst">
          <text:section text:name="tekst_id1-3-2-1-1" text:style-name="tekst">
            <text:p text:style-name="last-al">Burgemeester en wethouders van de gemeente Drimmelen maken bekend dat zij toestemming hebben gegeven tot het instellen van een parkeerverbod op de parkeerplaats Wijngaardstraat in Made (tegenover nummer 32) van 29 augustus 2026 van 10.00 uur tot en met 30 augustus 2026, 12.00 uur, of zoveel korter of langer dan nodig is wegens buurtfeest Wijngaardstr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438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34 - 2026: gemeente Drimmelen, tijdelijke verkeersmaatregel, Wijngaardstraat Made, wegens buurtfeest</meta:user-defined>
    <meta:user-defined meta:name="DCTERMS.W3CDTF/DCTERMS.available">2026-08-20</meta:user-defined>
    <meta:user-defined meta:name="DCTERMS.W3CDTF/OVERHEIDop.jaargang">2026</meta:user-defined>
    <meta:user-defined meta:name="OVERHEIDop.publicationIssue">394385</meta:user-defined>
    <meta:user-defined meta:name="OVERHEIDop.GmbID/DC.identifier">gmb-2026-394385</meta:user-defined>
    <meta:user-defined meta:name="OVERHEIDop.versieInformatie"/>
  </office:meta>
</office:document-meta>
</file>