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Hoofdweg 52 7676AG Westerhaar-Vriezenveensewijk, kappen van een boom, ontvangen op 18-08-2026, zaaknummer TR-Z2026-0017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om kappen of houtopstand vellen</text:p>
            <text:p text:style-name="common-al">
            <text:span text:style-name="nadrukvet">Waar:</text:span> Hoofdweg 52 7676AG Westerhaar-Vriezenveensewijk</text:p>
            <text:p text:style-name="common-al">
            <text:span text:style-name="nadrukvet">Project:</text:span> kappen van een boom</text:p>
            <text:p text:style-name="common-al">
            <text:span text:style-name="nadrukvet">Ingekomen:</text:span> 18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43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TR-Z2026-001774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Hoofdweg 52 7676AG Westerhaar-Vriezenveensewijk, kappen van een boom, ontvangen op 18-08-2026, zaaknummer TR-Z2026-001774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381</meta:user-defined>
    <meta:user-defined meta:name="OVERHEIDop.GmbID/DC.identifier">gmb-2026-394381</meta:user-defined>
    <meta:user-defined meta:name="OVERHEIDop.versieInformatie"/>
  </office:meta>
</office:document-meta>
</file>