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IJzerbaan 6, 9913PC Ee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18 augustus 2026 een besluit genomen op de aanvraag met zaaknummer Z2026-00003963 voor het kappen van een boom (ziekte) op de locatie IJzerbaan 6, 9913PC Eenu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437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963</meta:user-defined>
    <meta:user-defined meta:name="DCTERMS.abstract">18 augustus 2026 verleend voor het kappen van een boom (ziekte) op de locatie IJzerbaan 6, 9913PC Eenum.</meta:user-defined>
    <dc:language>nl</dc:language>
    <meta:user-defined meta:name="OVERHEIDop.locatietype/OVERHEIDop.gebiedsmarkering">Vlak</meta:user-defined>
    <meta:user-defined meta:name="DC.title">Kennisgeving besluit op aanvraag omgevingsvergunning IJzerbaan 6, 9913PC Een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375</meta:user-defined>
    <meta:user-defined meta:name="OVERHEIDop.GmbID/DC.identifier">gmb-2026-394375</meta:user-defined>
    <meta:user-defined meta:name="OVERHEIDop.versieInformatie"/>
  </office:meta>
</office:document-meta>
</file>