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d dakbeschot- en restanten uit een woning op de locatie Pendelstraat 36, 7391ZK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516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437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16</meta:user-defined>
    <meta:user-defined meta:name="DCTERMS.abstract">Pendelstraat 36, 7391ZK Twello</meta:user-defined>
    <dc:language>nl</dc:language>
    <meta:user-defined meta:name="OVERHEIDop.locatietype/OVERHEIDop.gebiedsmarkering">Punt</meta:user-defined>
    <meta:user-defined meta:name="DC.title">Sloopmelding voor het verwijderen van asbesthoudend dakbeschot- en restanten uit een woning op de locatie Pendelstraat 36, 7391ZK Twel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73</meta:user-defined>
    <meta:user-defined meta:name="OVERHEIDop.GmbID/DC.identifier">gmb-2026-394373</meta:user-defined>
    <meta:user-defined meta:name="OVERHEIDop.versieInformatie"/>
  </office:meta>
</office:document-meta>
</file>