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administratieve verwerking in het omgevingsplan Diemen van eerder verleende omgevingsvergunning voor het tijdelijke terras op 2 parkeerplekken omzetten naar een vast terras te Ouddiemerlaan 11, 1111G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hebben onderstaande aanvraag ontvangen:</text:p>
            <text:p text:style-name="common-al">
            <text:span text:style-name="nadrukvet">Kenmerk:</text:span> Z2024-00000032</text:p>
            <text:p text:style-name="common-al">
            <text:span text:style-name="nadrukvet">Soort aanvraag:</text:span> omgevingsvergunning</text:p>
            <text:p text:style-name="common-al">
            <text:span text:style-name="nadrukvet">Verzenddatum:</text:span> 10 januari 2024</text:p>
            <text:p text:style-name="common-al">
            <text:span text:style-name="nadrukvet">Omschrijving: </text:span>Het tijdelijke terras op 2 parkeerplekken omzetten naar een vast terras</text:p>
            <text:p text:style-name="common-al">
            <text:span text:style-name="nadrukvet">Locatie:</text:span> Ouddiemerlaan 11, 1111GS</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43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032</meta:user-defined>
    <meta:user-defined meta:name="DCTERMS.abstract">Diemen besluit Z2024-00000032 Het tijdelijke terras op 2 parkeerplekken omzetten naar een vast terras</meta:user-defined>
    <dc:language>nl</dc:language>
    <meta:user-defined meta:name="DC.title">Gemeente Diemen: administratieve verwerking in het omgevingsplan Diemen van eerder verleende omgevingsvergunning voor het tijdelijke terras op 2 parkeerplekken omzetten naar een vast terras te Ouddiemerlaan 11, 1111GS</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70</meta:user-defined>
    <meta:user-defined meta:name="OVERHEIDop.publicationIssue">394372</meta:user-defined>
    <meta:user-defined meta:name="OVERHEIDop.GmbID/DC.identifier">gmb-2026-394372</meta:user-defined>
    <meta:user-defined meta:name="OVERHEIDop.versieInformatie"/>
  </office:meta>
</office:document-meta>
</file>