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4 - 2026: gemeente Drimmelen, tijdelijke verkeersmaatregelen, Zilverschoon, Made, wegens Buurt BBQ </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afsluiten van, en het instellen van een parkeerverbod aan de Zilverschoon in Made (gedeelte vanaf huisnummers 4 t/m 12) op 29 augustus 2026 van 14.00 uur tot 23:59 uur, of zoveel korter of langer dan nodig is wegens Buurt BBQ Zilverschoo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43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4 - 2026: gemeente Drimmelen, tijdelijke verkeersmaatregelen, Zilverschoon, Made, wegens Buurt BBQ</meta:user-defined>
    <meta:user-defined meta:name="DCTERMS.W3CDTF/DCTERMS.available">2026-08-20</meta:user-defined>
    <meta:user-defined meta:name="DCTERMS.W3CDTF/OVERHEIDop.jaargang">2026</meta:user-defined>
    <meta:user-defined meta:name="OVERHEIDop.publicationIssue">394371</meta:user-defined>
    <meta:user-defined meta:name="OVERHEIDop.GmbID/DC.identifier">gmb-2026-394371</meta:user-defined>
    <meta:user-defined meta:name="OVERHEIDop.versieInformatie"/>
  </office:meta>
</office:document-meta>
</file>