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venstraat 18, 1211 KL Hilversum, Havenstraat 18 en omgeving, Hilversum (Food &amp;amp; Roots Markt Havenstraat); 1987181; 18-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Havenstraat 18, 1211 KL Hilversum, Havenstraat 18 en omgeving, Hilversum (Food &amp; Roots Markt Havenstraat); 1987181; 18-08-2026; Status: BOPA Vergunning verleend, gemeente Hilversum</text:p>
            <text:p text:style-name="common-al">
            
          </text:p>
            <text:p text:style-name="common-al">Verzenddatum: 1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43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87181</meta:user-defined>
    <dc:language>nl</dc:language>
    <meta:user-defined meta:name="DC.title">Havenstraat 18, 1211 KL Hilversum, Havenstraat 18 en omgeving, Hilversum (Food &amp;amp; Roots Markt Havenstraat); 1987181; 18-08-2026; Status: BOPA Vergunning verleend, gemeente Hilversum</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69</meta:user-defined>
    <meta:user-defined meta:name="OVERHEIDop.publicationIssue">394369</meta:user-defined>
    <meta:user-defined meta:name="OVERHEIDop.GmbID/DC.identifier">gmb-2026-394369</meta:user-defined>
    <meta:user-defined meta:name="OVERHEIDop.versieInformatie"/>
  </office:meta>
</office:document-meta>
</file>