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aststelling geen sprake van een aanvraag, plaatsen van één (1) laadpaal aan de gevel van het winkelcentrum vlakbij Vrede en Vrijheid 19 (perceel K4604) in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Rectificatie: vaststelling geen sprake van een aanvraag</text:span>
          </text:p>
            <text:p text:style-name="common-al">Burgemeester en wethouders van Den Helder maken bekend dat voor de volgende aanvraag voor een omgevingsvergunning is vastgesteld dat er geen sprake is van een aanvraag zoals bedoeld in de Algemene wet bestuursrecht. Dit betreft een rectificatie van de eerder gedane publicatie van 16-07-2026.</text:p>
            <text:p text:style-name="common-al">vlakbij Vrede en Vrijheid 19 (perceel K4604) in Den Helder, plaatsen van één (1) laadpaal aan de gevel van het winkelcentrum </text:p>
            <text:p text:style-name="last-al">Verzenddatum: 18-08-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9436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0033</meta:user-defined>
    <meta:user-defined meta:name="DCTERMS.abstract">plaatsen van één (1) laadpaal aan de gevel van het winkelcentrum vlakbij Vrede en Vrijheid 19 (perceel K4604)</meta:user-defined>
    <dc:language>nl</dc:language>
    <meta:user-defined meta:name="OVERHEIDop.locatietype/OVERHEIDop.gebiedsmarkering">Vlak</meta:user-defined>
    <meta:user-defined meta:name="OVERHEIDop.locatietype/OVERHEIDop.gebiedsmarkering">Punt</meta:user-defined>
    <meta:user-defined meta:name="DC.title">Gemeente Den Helder, vaststelling geen sprake van een aanvraag, plaatsen van één (1) laadpaal aan de gevel van het winkelcentrum vlakbij Vrede en Vrijheid 19 (perceel K4604) in Den Helder</meta:user-defined>
    <meta:user-defined meta:name="DCTERMS.W3CDTF/DCTERMS.available">2026-08-20</meta:user-defined>
    <meta:user-defined meta:name="DCTERMS.W3CDTF/OVERHEIDop.jaargang">2026</meta:user-defined>
    <meta:user-defined meta:name="OVERHEIDop.publicationIssue">394365</meta:user-defined>
    <meta:user-defined meta:name="OVERHEIDop.GmbID/DC.identifier">gmb-2026-394365</meta:user-defined>
    <meta:user-defined meta:name="OVERHEIDop.versieInformatie"/>
  </office:meta>
</office:document-meta>
</file>