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administratieve verwerking in het omgevingsplan Diemen van eerder verleende omgevingsvergunning voor het realiseren van een terras DSTRCT-DZ  te Gerrit Rietveldsingel 177, 1112ZB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hebben onderstaande aanvraag ontvangen:</text:p>
            <text:p text:style-name="common-al">
            <text:span text:style-name="nadrukvet">Kenmerk:</text:span> Z2026-00000371</text:p>
            <text:p text:style-name="common-al">
            <text:span text:style-name="nadrukvet">Soort aanvraag:</text:span> omgevingsvergunning</text:p>
            <text:p text:style-name="common-al">
            <text:span text:style-name="nadrukvet">Verzenddatum:</text:span> 18 februari 2026</text:p>
            <text:p text:style-name="common-al">
            <text:span text:style-name="nadrukvet">Omschrijving: </text:span>het realiseren van een terras DSTRCT-DZ</text:p>
            <text:p text:style-name="common-al">
            <text:span text:style-name="nadrukvet">Locatie:</text:span> Gerrit Rietveldsingel 177, 1112ZB Diemen</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43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71</meta:user-defined>
    <meta:user-defined meta:name="DCTERMS.abstract">Diemen besluit Z2026-00000371 het realiseren van een terras DSTRCT-DZ </meta:user-defined>
    <dc:language>nl</dc:language>
    <meta:user-defined meta:name="DC.title">Gemeente Diemen: administratieve verwerking in het omgevingsplan Diemen van eerder verleende omgevingsvergunning voor het realiseren van een terras DSTRCT-DZ  te Gerrit Rietveldsingel 177, 1112ZB Diemen</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68</meta:user-defined>
    <meta:user-defined meta:name="OVERHEIDop.publicationIssue">394361</meta:user-defined>
    <meta:user-defined meta:name="OVERHEIDop.GmbID/DC.identifier">gmb-2026-394361</meta:user-defined>
    <meta:user-defined meta:name="OVERHEIDop.versieInformatie"/>
  </office:meta>
</office:document-meta>
</file>