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en, Moerdijkseweg Terheijden, wegens herstelwerkzaamheden wegd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ext:p>
            <text:p text:style-name="common-al">1. tot het afsluiten van, en het instellen van een parkeerverbod aan de Moerdijkseweg in Terheijden op 25 augustus 2026 van 07.00 uur tot en met 17.00 uur, of zoveel korter of langer dan nodig is wegens herstelwerkzaamheden wegdek; </text:p>
            <text:p text:style-name="last-al">2. er wordt een omleiding ingestel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3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4 - 2026: gemeente Drimmelen, tijdelijke verkeersmaatregelen, Moerdijkseweg Terheijden, wegens herstelwerkzaamheden wegdek</meta:user-defined>
    <meta:user-defined meta:name="DCTERMS.W3CDTF/DCTERMS.available">2026-08-20</meta:user-defined>
    <meta:user-defined meta:name="DCTERMS.W3CDTF/OVERHEIDop.jaargang">2026</meta:user-defined>
    <meta:user-defined meta:name="OVERHEIDop.publicationIssue">394354</meta:user-defined>
    <meta:user-defined meta:name="OVERHEIDop.GmbID/DC.identifier">gmb-2026-394354</meta:user-defined>
    <meta:user-defined meta:name="OVERHEIDop.versieInformatie"/>
  </office:meta>
</office:document-meta>
</file>