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locatie 2026081300495, Pôlle 1 te Rotsterhaule: aanvraag omgevingsvergunning voor het realiseren van een inrit. (Z.91145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-08-2026 is een omgevingsvergunning aangevraagd voor deze locatie. De aanvraag omvat het realiseren van een inrit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9435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5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5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uitweg en inrit</meta:user-defined>
    <meta:user-defined meta:name="OVERHEIDop.referentienummer">Z.91145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locatie 2026081300495, Pôlle 1 te Rotsterhaule: aanvraag omgevingsvergunning voor het realiseren van een inrit. (Z.911450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50</meta:user-defined>
    <meta:user-defined meta:name="OVERHEIDop.GmbID/DC.identifier">gmb-2026-394350</meta:user-defined>
    <meta:user-defined meta:name="OVERHEIDop.versieInformatie"/>
  </office:meta>
</office:document-meta>
</file>