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eteeltstraat 8B 1097W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nieuwe trapopgang met trap</text:p>
            <text:p text:style-name="common-al">Zaakadres: Veeteeltstraat 8B 1097WV Amsterdam</text:p>
            <text:p text:style-name="common-al">Datum ontvangst: 27-07-2026</text:p>
            <text:p text:style-name="common-al">Zaaknummer: Z2026-033329</text:p>
            <text:p text:style-name="common-al">DSO-nummer: 202607270148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3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329</meta:user-defined>
    <meta:user-defined meta:name="DCTERMS.abstract">Nieuwe trapopgang met 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eteeltstraat 8B 1097WV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45</meta:user-defined>
    <meta:user-defined meta:name="OVERHEIDop.GmbID/DC.identifier">gmb-2026-394345</meta:user-defined>
    <meta:user-defined meta:name="OVERHEIDop.versieInformatie"/>
  </office:meta>
</office:document-meta>
</file>