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Maken van een uitweg, Irenestraat 1, 1165 HR, Halfweg, Datum verzonden: 18-08-2026, DSO-nummer: 2026070301077, Zaakunummer: 0394135618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3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561828</meta:user-defined>
    <meta:user-defined meta:name="DCTERMS.abstract">Uitweg Irenestraat 1 Halfweg</meta:user-defined>
    <dc:language>nl</dc:language>
    <meta:user-defined meta:name="OVERHEIDop.locatietype/OVERHEIDop.gebiedsmarkering">Vlak</meta:user-defined>
    <meta:user-defined meta:name="DC.title">Gemeente Haarlemmermeer, Verleende aanvraag omgevingsvergunning, Maken van een uitweg, Irenestraat 1, 1165 HR, Halfweg, Datum verzonden: 18-08-2026, DSO-nummer: 2026070301077, Zaakunummer: 03941356182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42</meta:user-defined>
    <meta:user-defined meta:name="OVERHEIDop.GmbID/DC.identifier">gmb-2026-394342</meta:user-defined>
    <meta:user-defined meta:name="OVERHEIDop.versieInformatie"/>
  </office:meta>
</office:document-meta>
</file>