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4 - 2026: gemeente Drimmelen, tijdelijke verkeersmaatregelen Oudeweg, Lage Zwaluwe wegens noodreparatie inspectiepu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rimmelen maken bekend dat zij toestemming hebben gegeven</text:p>
            <text:p text:style-name="common-al"> 1. tot het afsluiten van, en het instellen van een parkeerverbod aan de Oudeweg in Lage Zwaluwe (gedeelte tussen kruising Plantsoen en Gelderlandlaan) op 25 augustus 2026 tussen 07.00 uur en 16.00 uur, of zoveel korter of langer dan nodig is wegens noodreparatie inspectieput; </text:p>
            <text:p text:style-name="last-al">2. er wordt een omleiding ingesteld via de Olmhof, Koning Gustaaf Adolfstraat en Gelderlandlaan in Lage Zwaluw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433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3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3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Week 34 - 2026: gemeente Drimmelen, tijdelijke verkeersmaatregelen Oudeweg, Lage Zwaluwe wegens noodreparatie inspectieput</meta:user-defined>
    <meta:user-defined meta:name="DCTERMS.W3CDTF/DCTERMS.available">2026-08-20</meta:user-defined>
    <meta:user-defined meta:name="DCTERMS.W3CDTF/OVERHEIDop.jaargang">2026</meta:user-defined>
    <meta:user-defined meta:name="OVERHEIDop.publicationIssue">394336</meta:user-defined>
    <meta:user-defined meta:name="OVERHEIDop.GmbID/DC.identifier">gmb-2026-394336</meta:user-defined>
    <meta:user-defined meta:name="OVERHEIDop.versieInformatie"/>
  </office:meta>
</office:document-meta>
</file>