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Dorprichterstraat, Grietmanslaan, Menninge, Assessorlaan en Kringgreppelstraat te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4606 voor een Omgevingsvergunning op de locatie Dorprichterstraat, Grietmanslaan, Menninge, Assessorlaan en Kringgreppelstraat te Oosterwolde. De vergunning is verleend. Het besluit betreft:</text:p>
            <text:p text:style-name="common-al">verduurzaming 125 woningen - vervangen kozijnen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9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9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60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43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606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Dorprichterstraat, Grietmanslaan, Menninge, Assessorlaan en Kringgreppelstraat te Oosterwol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33</meta:user-defined>
    <meta:user-defined meta:name="OVERHEIDop.GmbID/DC.identifier">gmb-2026-394333</meta:user-defined>
    <meta:user-defined meta:name="OVERHEIDop.versieInformatie"/>
  </office:meta>
</office:document-meta>
</file>