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bullet text:bullet-char="•" text:level="1">
        <style:list-level-properties text:min-label-width="10mm"/>
      </text:list-level-style-bullet>
    </text:list-style>
    <text:list-style style:name="id1-3-2-2-9-5-1">
      <text:list-level-style-bullet text:bullet-char="•" text:level="1">
        <style:list-level-properties text:min-label-width="10mm"/>
      </text:list-level-style-bullet>
    </text:list-style>
    <style:style style:family="table-column" style:parent-style-name="colspec" style:name="id1-3-2-2-9-8-1-1">
      <style:table-column-properties style:rel-column-width="12*"/>
    </style:style>
    <style:style style:family="table-column" style:parent-style-name="colspec" style:name="id1-3-2-2-9-8-1-2">
      <style:table-column-properties style:rel-column-width="74*"/>
    </style:style>
    <text:list-style style:name="id1-3-2-2-9-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gemeente Voerendaal 2026</text:p>
      <text:section text:name="regeling_id1-3-2" text:style-name="regeling">
        <text:section text:name="aanhef_id1-3-2-1" text:style-name="aanhef">
          <text:section text:name="preambule_id1-3-2-1-1" text:style-name="preambule">
            <text:p text:style-name="al">Het college van burgemeester en wethouders van de gemeente Voerendaal;</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onderwijsprojecten gemeente Voerendaa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vet">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vet">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vet">college</text:span>: college van burgemeester en wethouders van de gemeente Voerendaal;</text:p>
              </text:list-item>
              <text:list-item text:style-override="id1-3-2-2-1-3-5">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vet">collectieve voorzieningen</text:span>: collectieve voorzieningen zijn gekoppeld aan, en randvoorwaardelijk voor de woon of onderwijsfunctie van een gebouw of object. Het gaat bijvoorbeeld om liften, centrale verlichting of collectieve warmtevoorziening of batterijen.</text:p>
              </text:list-item>
              <text:list-item text:style-override="id1-3-2-2-1-3-7">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3-8">
                <text:number>-</text:number>
                <text:p text:style-name="al">
                <text:span text:style-name="nadrukvet">omgevingsplan</text:span>: de wijziging van het omgevingsplan die de gemeente opstelt en vaststelt ten behoeve van de beoogde ruimtelijke ontwikkeling, bestaande uit een afzonderlijk transitie-hoofdstuk waarin de voor het project benodigde regels worden opgenomen, gewijzigd of aangevuld. Dit transitiehoofdstuk vormt na inwerkingtreding onderdeel van het omgevingsplan als bedoeld in artikel 2.4 van de Omgevingswet.</text:p>
              </text:list-item>
              <text:list-item text:style-override="id1-3-2-2-1-3-9">
                <text:number>-</text:number>
                <text:p text:style-name="al">
                <text:span text:style-name="nadrukvet">onderwijs</text:span>: Voorzieningen voor de huisvesting van scholen, voor zover de realisatie hiervan valt onder de wettelijke zorgplicht van gemeenten en schoolbesturen ten behoeve van door de overheid bekostigd onderwijs.</text:p>
              </text:list-item>
              <text:list-item text:style-override="id1-3-2-2-1-3-10">
                <text:number>-</text:number>
                <text:p text:style-name="al">
                <text:span text:style-name="nadrukvet">project</text:span>: realisatie van een basisbehoefte, zijnde de functies woonbehoefte en onderwijs als bedoeld in tabel 3 van bijlage 3 van de Systeemcode Elektriciteit 2026; </text:p>
              </text:list-item>
              <text:list-item text:style-override="id1-3-2-2-1-3-11">
                <text:number>-</text:number>
                <text:p text:style-name="al">
                <text:span text:style-name="nadrukvet">projectlocatie</text:span>: locatie waar het project zal worden ontwikkeld; </text:p>
              </text:list-item>
              <text:list-item text:style-override="id1-3-2-2-1-3-12">
                <text:number>-</text:number>
                <text:p text:style-name="al">
                <text:span text:style-name="nadrukvet">projectontwikkelaar</text:span>: een rechtspersoon, stichting, vereniging of natuurlijke persoon die een project realiseert of initieert; </text:p>
              </text:list-item>
              <text:list-item text:style-override="id1-3-2-2-1-3-13">
                <text:number>-</text:number>
                <text:p text:style-name="al">
                <text:span text:style-name="nadrukvet">principebesluit</text:span>: de bestuurlijke uitspraak van het college van burgemeester en wethouders waarin wordt aangegeven dat het college in beginsel bereid is medewerking te verlenen aan de verdere planontwikkeling van het initiatief, onder de voorwaarden en voorbehouden zoals opgenomen in het principebesluit.</text:p>
              </text:list-item>
              <text:list-item text:style-override="id1-3-2-2-1-3-14">
                <text:number>-</text:number>
                <text:p text:style-name="al">
                <text:span text:style-name="nadrukvet">principeverzoek</text:span>: een door of namens een initiatiefnemer via het Omgevingsloket ingediend verzoek om een bestuurlijk oordeel over de bereidheid van het college van burgemeester en wethouders om in beginsel medewerking te verlenen aan een voorgenomen ontwikkeling waarvoor een wijziging van het omgevingsplan of een ander publiekrechtelijk besluit is vereist. Het principeverzoek is een instrument voor vooroverleg en geen aanvraag in de zin van de Algemene wet bestuursrecht of de Omgevingswet.</text:p>
              </text:list-item>
              <text:list-item text:style-override="id1-3-2-2-1-3-15">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3-16">
                <text:number>-</text:number>
                <text:p text:style-name="al">
                <text:span text:style-name="nadrukvet">projectdossier</text:span>: geheel van documenten ter onderbouwing van een prioriteringsverzoek en transportverzoek;</text:p>
              </text:list-item>
              <text:list-item text:style-override="id1-3-2-2-1-3-17">
                <text:number>-</text:number>
                <text:p text:style-name="al">
                <text:span text:style-name="nadrukvet">transformatielocatie</text:span>: de projectlocatie betreft een transformatielocatie waarbij een bestaande functie wordt beëindigd, gewijzigd of herbestemd en de transformatie naar wonen bijdraagt aan de gewenste ruimtelijke ontwikkeling van de locatie of omgeving;</text:p>
              </text:list-item>
              <text:list-item text:style-override="id1-3-2-2-1-3-18">
                <text:number>-</text:number>
                <text:p text:style-name="al">
                <text:span text:style-name="nadrukvet">transportcapaciteit</text:span>: capaciteit voor het transport van elektriciteit op het distributienet;</text:p>
              </text:list-item>
              <text:list-item text:style-override="id1-3-2-2-1-3-19">
                <text:number>-</text:number>
                <text:p text:style-name="al">
                <text:span text:style-name="nadrukvet">transportverzoek</text:span>: verzoek tot het verzorgen van transport van elektriciteit als bedoeld in artikel 3.46, eerste lid, van de Energiewet;</text:p>
              </text:list-item>
              <text:list-item text:style-override="id1-3-2-2-1-3-20">
                <text:number>-</text:number>
                <text:p text:style-name="al">
                <text:span text:style-name="nadrukvet">volgordelijst</text:span>: de door de gemeente vastgestelde rangordelijst van woningbouw- en onderwijsprojecten conform tabel 3 van bijlage 3 Systeemcode Elektriciteit 2026, waarvoor de gemeente prioriteringsverzoeken indient bij de netbeheerder.</text:p>
              </text:list-item>
              <text:list-item text:style-override="id1-3-2-2-1-3-21">
                <text:number>-</text:number>
                <text:p text:style-name="al">
                <text:span text:style-name="nadrukvet">woonbehoefte</text:span>: de bouw en renovatie van woningen, daarbij inbegrepen collectieve woonvormen, alsmede daaraan gekoppelde collectieve voorzieningen en kleinschalige onlosmakelijk verbonden activiteiten, een en ander overeenkomstig de definitie op grond van bijlage 22 bij artikel 7.0a, tabel 3 van de Netcode Elektriciteit 2026.</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 september 2026. </text:p>
              </text:list-item>
              <text:list-item text:style-override="id1-3-2-2-5-4">
                <text:number>3.</text:number>
                <text:p text:style-name="al">Opname op de volgordelijst brengt uitsluitend een inspanningsverplichting voor het college met zich mee om het project overeenkomstig deze beleidsregel voor te dragen aan de netbeheerder. Er wordt geen garantie gegeven dat prioritering wordt verleend of transportcapaciteit beschikbaar word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geschillenregeling.</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onderwijs, al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ingetrokk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en onderwijs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text:p>
            <text:p text:style-name="al"/>
            <text:p text:style-name="al">
            <text:span text:style-name="nadrukondlijn">Stap 1: start bouw </text:span>
          </text:p>
            <text:list text:style-name="id1-3-2-2-9-5">
              <text:list-item text:style-override="id1-3-2-2-9-5-1">
                <text:number>•</text:number>
                <text:p text:style-name="al">Als eerste stap vindt een rangschikkingsplaats op basis van de maand van start bouw, waarbij een project hoger wordt gerangschikt als de bouw eerder start. Hierbij moet de maand van start bouw voldoende concreet zijn onderbouwd, waarbij gemeentelijke standaard doorlooptijden het uitgangspunt zijn (start bouw 21 maanden ná principebesluit óf 27 maanden vanaf indienmoment principeverzoek).</text:p>
              </text:list-item>
            </text:list>
            <text:p text:style-name="al">
            <text:span text:style-name="nadrukondlijn">Stap 2: projectrijpheid </text:span>
          </text:p>
            <text:p text:style-name="al">Na de rangschikking van stap 1 stelt de gemeente de projectrijpheid van het project vast op basis van de beschikbare documenten in een onder rangorde van één tot en met acht:</text:p>
            <text:section text:name="table_id1-3-2-2-9-8" text:style-name="table">
              <text:p text:style-name="table_top"/>
              <table:table table:style-name="tgroup">
                <table:table-column table:style-name="id1-3-2-2-9-8-1-1"/>
                <table:table-column table:style-name="id1-3-2-2-9-8-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 Het college heeft een positief principebesluit genomen voor de ontwikkeling van de projectlocatie</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ontvankelijke principeaanvraag ingediend voor de ontwikkeling van de projectlocatie.</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zijn andere bewijsstukken waardoor een project in aanmerking komt voor prioritering zoals een intentieovereenkomst of besluit om tot ontwikkeling te komen.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voldoet aan één of meer van de volgende eisen:</text:p>
            <text:list text:style-name="id1-3-2-2-9-12">
              <text:list-item text:style-override="id1-3-2-2-9-12-1">
                <text:number>a.</text:number>
                <text:p text:style-name="al">het betreft een onderwijsinstelling;</text:p>
              </text:list-item>
              <text:list-item text:style-override="id1-3-2-2-9-12-2">
                <text:number>b.</text:number>
                <text:p text:style-name="al">de projectlocatie is een transformatielocatie waarbij een ruimtelijk of maatschappelijk bestaande functie plaatsmaakt voor een woonfunctie; </text:p>
              </text:list-item>
              <text:list-item text:style-override="id1-3-2-2-9-12-3">
                <text:number>c.</text:number>
                <text:p text:style-name="al">het voorziet in de huisvesting voor bijzondere doelgroepen (ouderen, zorgbehoevenden, statushouders, spoedzoekers).</text:p>
              </text:list-item>
              <text:list-item text:style-override="id1-3-2-2-9-12-4">
                <text:number>d.</text:number>
                <text:p text:style-name="al">het aandeel sociale huur, sociale koop of midden huurwoningen conform de jaarlijks landelijk vastgestelde koopprijs/huurprijsgrenzen bedraagt meer dan 67% (minimaal 30% sociaal).</text:p>
              </text:list-item>
            </text:list>
            <text:p text:style-name="al">Indien projecten na toepassing van bovenstaande eisen nog steeds gelijk eindigen, worden deze gerangschikt op basis van de volgorde van de eisen. Eis a weegt daarbij het zwaarst, gevolgd door b, c en d.</text:p>
            <text:p text:style-name="al"/>
            <text:p text:style-name="al">Indien projecten vervolgens nog steeds gelijk eindigen, worden deze gerangschikt naar het aantal te realiseren woningen of leerlingenaantal. Projecten met een groter woning- of leerlingenaantal worden hoger gerangschikt.</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Geschillenregeling</text:p>
            <text:list text:style-name="id1-3-2-2-13-2">
              <text:list-item text:style-override="id1-3-2-2-13-2">
                <text:number>1.</text:number>
                <text:p text:style-name="al">Een projectontwikkelaar die het niet eens is met:</text:p>
                <text:list text:style-name="id1-3-2-2-13-2-3">
                  <text:list-item text:style-override="id1-3-2-2-13-2-3-1">
                    <text:number>a.</text:number>
                    <text:p text:style-name="al">de afwijzing van een verzoek tot plaatsing op de volgordelijst; of</text:p>
                  </text:list-item>
                  <text:list-item text:style-override="id1-3-2-2-13-2-3-2">
                    <text:number>b.</text:number>
                    <text:p text:style-name="al">de positie van een project op de volgordelijst,</text:p>
                  </text:list-item>
                </text:list>
                <text:p text:style-name="al">kan binnen tien werkdagen na bekendmaking daarvan een gemotiveerd geschil voorleggen aan het college.</text:p>
              </text:list-item>
              <text:list-item text:style-override="id1-3-2-2-13-3">
                <text:number>2.</text:number>
                <text:p text:style-name="al">Het geschil bevat ten minste:</text:p>
                <text:list text:style-name="id1-3-2-2-13-3-3">
                  <text:list-item text:style-override="id1-3-2-2-13-3-3-1">
                    <text:number>a.</text:number>
                    <text:p text:style-name="al">de naam en contactgegevens van de indiener;</text:p>
                  </text:list-item>
                  <text:list-item text:style-override="id1-3-2-2-13-3-3-2">
                    <text:number>b.</text:number>
                    <text:p text:style-name="al">de aanduiding van het project waarop het geschil betrekking heeft;</text:p>
                  </text:list-item>
                  <text:list-item text:style-override="id1-3-2-2-13-3-3-3">
                    <text:number>c.</text:number>
                    <text:p text:style-name="al">de gronden van het geschil; en</text:p>
                  </text:list-item>
                  <text:list-item text:style-override="id1-3-2-2-13-3-3-4">
                    <text:number>d.</text:number>
                    <text:p text:style-name="al">de gegevens en bescheiden waarop de indiener zich beroept.</text:p>
                  </text:list-item>
                </text:list>
              </text:list-item>
              <text:list-item text:style-override="id1-3-2-2-13-4">
                <text:number>3.</text:number>
                <text:p text:style-name="al">Het college beoordeelt het geschil aan de hand van deze beleidsregels en de algemene beginselen van behoorlijk bestuur die op grond van artikel 3:14 van het Burgerlijk Wetboek van toepassing zijn.</text:p>
              </text:list-item>
              <text:list-item text:style-override="id1-3-2-2-13-5">
                <text:number>4.</text:number>
                <text:p text:style-name="al">Het college kan de indiener en andere betrokkenen in de gelegenheid stellen het geschil mondeling toe te lichten.</text:p>
              </text:list-item>
              <text:list-item text:style-override="id1-3-2-2-13-6">
                <text:number>5.</text:number>
                <text:p text:style-name="al">Het college neemt binnen twintig werkdagen na ontvangst van het geschil een gemotiveerd standpunt in en stelt de indiener daarvan schriftelijk in kennis.</text:p>
              </text:list-item>
              <text:list-item text:style-override="id1-3-2-2-13-7">
                <text:number>6.</text:number>
                <text:p text:style-name="al">Als het college aanleiding ziet de volgordelijst te wijzigen, stelt het de gewijzigde volgordelijst vast en maakt deze bekend overeenkomstig artikel 12.</text:p>
              </text:list-item>
              <text:list-item text:style-override="id1-3-2-2-13-8">
                <text:number>7.</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3-9">
                <text:number>8.</text:number>
                <text:p text:style-name="al">Deze geschillenregeling laat de mogelijkheid onverlet een geschil voor te leggen aan de bevoegde burgerlijke rechter.</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 voor het indienen van een geschil als bedoeld in artikel 13 is verstreke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e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aat niet garant voor de financiële verplichtingen van de projectontwikkelaar jegens de netbeheerder en is uitsluitend gehouden een prioriteringsverzoek of transportverzoek in te dienen indien de in dit artikel bedoelde financiële dekking is geregeld.</text:p>
              </text:list-item>
            </text:list>
          </text:section>
          <text:section text:name="artikel_id1-3-2-2-16" text:style-name="artikel">
            <text:p text:style-name="artikel_kop_titel"><text:span text:style-name="artikel_kop_label">Artikel</text:span> <text:span text:style-name="artikel_kop_nr">16.</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text:p>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woningbouw- en onderwijsprojecten gemeente Voerendaal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Voerendaal tot vaststelling van de Beleidsregels aanvraag prioriteit transportcapaciteit woningbouw- en onderwijsprojecten gemeente Voerendaal 2026 </text:p>
          <text:p text:style-name="al">
          <text:span text:style-name="nadrukvet">Algemeen</text:span>
        </text:p>
          <text:p text:style-name="al"/>
          <text:p text:style-name="al">
          <text:span text:style-name="nadrukcur">Inleiding</text:span>
        </text:p>
          <text:p text:style-name="al">Met deze beleidsregels geeft de gemeente Voerendaal 2026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 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 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 Op verschillende onderdelen is afgeweken van het VNG-model om de beleidsregels beter aan te laten sluiten bij de uitvoeringspraktijk en beleidskeuzes van de gemeente Voerendaal. Deze afwijkingen betreffen onder meer de uitbreiding van het toepassingsbereik, de uitbreiding en verduidelijking van definities, de uitwerking van de procedure voor plaatsing op de volgordelijst, de keuze voor een afzonderlijke volgordelijst per congestiegebied, de nadere invulling van de rangschikkingscriteria en projectrijpheid, alsmede enkele aanvullende bepalingen en verduidelijkingen die aansluiten bij de lokale situatie. De uitgangspunten en systematiek van het VNG-model zijn daarbij onverkort behouden geblev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participatiebeleid gemeente Voerendaal 202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een verklaring waaruit blijkt dat de aanvrager kennis heeft genomen van en akkoord is met de van toepassing zijnde bepalingen omtrent de geschillenregeling van artikel 13.</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8);</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8);</text:p>
            </text:list-item>
            <text:list-item text:style-override="id1-3-2-4-97-2">
              <text:number>2.</text:number>
              <text:p text:style-name="al">Overeenkomst over collectieve woonvorm (primair) óf omgevingsplan (fallback).</text:p>
            </text:list-item>
          </text:list>
          <text:p text:style-name="al">Onderwijshuisvesting</text:p>
          <text:list text:style-name="id1-3-2-4-99">
            <text:list-item text:style-override="id1-3-2-4-99-1">
              <text:number>1.</text:number>
              <text:p text:style-name="al">Bestuursverklaring (zie artikel 8);</text:p>
            </text:list-item>
            <text:list-item text:style-override="id1-3-2-4-99-2">
              <text:number>2.</text:number>
              <text:p text:style-name="al">Afschrift van het Integraal Huisvestingsplan waarin de Onderwijslocatie is vermeld</text:p>
            </text:list-item>
            <text:list-item text:style-override="id1-3-2-4-99-3">
              <text:number>3.</text:number>
              <text:p text:style-name="al">Optioneel: Indien de onderwijslocatie niet is vermeld in het Integraal Huisvestingsplan, een afschrift va het omgevingsplan waaruit blijkt dat de onderwijslocatie is voorzien op de specifieke locatie.</text:p>
            </text:list-item>
          </text:list>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ze procedure toepasselijke geschillenregeling en de daarbijhorende termijnen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of via duurzaamheid@voerendaal of schriftelijk per post aan postbus 23000 6367ZG Voerendaa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De gemeentelijke standaard doorlooptijden zijn het uitgangspunt (start bouw 21 maanden ná principebesluit óf 27 maanden vanaf indienmoment principeverzoek).</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8 onder stap 2 worden projecten bedoeld met de volgende bewijsstukken:</text:p>
          <text:list text:style-name="id1-3-2-4-133">
            <text:list-item text:style-override="id1-3-2-4-133-1">
              <text:number>-</text:number>
              <text:p text:style-name="al">Overeenkomst tussen gemeente en het Rijk over rijkssubsidies voor woningbouw.</text:p>
            </text:list-item>
            <text:list-item text:style-override="id1-3-2-4-133-2">
              <text:number>-</text:number>
              <text:p text:style-name="al">Prestatieafspraken tussen gemeenten en woningcorporaties.</text:p>
            </text:list-item>
            <text:list-item text:style-override="id1-3-2-4-133-3">
              <text:number>-</text:number>
              <text:p text:style-name="al">College- of raadsbesluit met gemeente als initiatiefnemer voor woningbouw of onderwijs-huisvest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en/of masterplan Won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geschillen over de lotingsprocedure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geschillenregeling van artikel 13. Aanvragers hebben tien werkdagen na bekendmaking van de volgordelijst de tijd om een geschil in te dienen. De resterende dagen binnen de twee-wekentermijn bieden de gemeente de benodigde verwerkingstijd om eventuele correcties naar aanleiding van een ingediend geschil door te voeren en de definitieve volgordelijst in te dienen.</text:p>
          <text:p text:style-name="al"/>
          <text:p text:style-name="al">
          <text:span text:style-name="nadrukvet">Artikel 13. Geschillenregeling</text:span>
        </text:p>
          <text:p text:style-name="al">De gemeente stelt met dit artikel een interne geschillenregeling open voor projectontwikkelaars die het niet eens zijn met de afwijzing van een verzoek tot plaatsing op de volgordelijst of met de positie van hun project op de volgordelijst. De volgordelijst vormt de basis voor de volgorde waarin de gemeente prioriteringsverzoeken en transportverzoeken bij de netbeheerder indient.</text:p>
          <text:p text:style-name="al"/>
          <text:p text:style-name="al">De vaststelling van de volgordelijst is onderdeel van de voorbereiding van deze privaatrechtelijke handelingen van de gemeente. De geschillenregeling is daarom niet bedoeld als bestuursrechtelijke bezwaarprocedure in de zin van de Algemene wet bestuursrecht, maar als een afzonderlijke mogelijkheid om een geschil over de toepassing van deze beleidsregels aan het college voor te leggen. De termijn van tien werkdagen, bedoeld in het eerste lid, biedt de projectontwikkelaar gelegenheid om de positie van het project op de volgordelijst te beoordelen en, indien daartoe aanleiding bestaat, een gemotiveerd geschil in te dienen. Tegelijkertijd zorgt deze termijn ervoor dat de procedure binnen een beperkte termijn kan worden afgerond, zodat de indiening van prioriterings- en transportverzoeken bij de netbeheerder zo min mogelijk wordt vertraagd. Het geschil moet op grond van het tweede lid voldoende concreet en gemotiveerd zijn. De indiener vermeldt in ieder geval zijn contactgegevens, het betrokken project, de gronden van het geschil en de gegevens en bescheiden waarop het geschil is gebaseerd. Hierdoor kan het college het geschil zorgvuldig beoordelen. Bij de beoordeling toetst het college aan deze beleidsregels en aan de algemene beginselen van behoorlijk bestuur die op de uitvoering daarvan van toepassing zijn.</text:p>
          <text:p text:style-name="al"/>
          <text:p text:style-name="al">Het college kan de indiener en andere betrokkenen om een mondelinge toelichting vragen indien dit voor de beoordeling van het geschil nodig of wenselijk is. Het college neemt binnen twintig werkdagen na ontvangst van het geschil een gemotiveerd standpunt in. Indien het college aanleiding ziet om de volgordelijst te wijzigen, wordt een gewijzigde volgordelijst vastgesteld en overeenkomstig artikel 12 bekendgemaakt. Om te voorkomen dat een geschil wordt doorkruist door een aanvraag bij de netbeheerder, bepaalt het zevende lid dat voor het betreffende project gedurende de behandeling van het geschil geen prioriteringsverzoek of transportverzoek bij de netbeheerder wordt ingediend. Hiermee wordt een tijdelijke standstill gecreëerd totdat het college een standpunt heeft ingenomen.</text:p>
          <text:p text:style-name="al"/>
          <text:p text:style-name="al">De geschillenregeling laat onverlet dat een geschil kan worden voorgelegd aan de bevoegde burgerlijke rechter. De regeling biedt daarmee eerst de mogelijkheid om een geschil binnen de gemeentelijke procedure te beoordelen, zonder de toegang tot de civiele rechter uit te sluiten.fo</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geschil als bedoeld in artikel 13 aan het college voor te leggen.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943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oerendaal</meta:user-defined>
    <meta:user-defined meta:name="OVERHEID.Informatietype/DC.type">officiële publicatie</meta:user-defined>
    <meta:user-defined meta:name="OVERHEIDop.Rubriek/DC.type">beleidsregel</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gemeente Voerendaal 2026</meta:user-defined>
    <dc:language>nl</dc:language>
    <meta:user-defined meta:name="OVERHEIDop.locatietype/OVERHEIDop.gebiedsmarkering">Gemeente</meta:user-defined>
    <meta:user-defined meta:name="DC.title">Beleidsregels aanvraag prioriteit transportcapaciteit woningbouw- en onderwijsprojecten gemeente Voerendaal 2026</meta:user-defined>
    <meta:user-defined meta:name="DCTERMS.W3CDTF/DCTERMS.available">2026-08-20</meta:user-defined>
    <meta:user-defined meta:name="DCTERMS.W3CDTF/OVERHEIDop.jaargang">2026</meta:user-defined>
    <meta:user-defined meta:name="OVERHEIDop.publicationIssue">394332</meta:user-defined>
    <meta:user-defined meta:name="OVERHEIDop.betreftRegeling">CVDR765648_1</meta:user-defined>
    <meta:user-defined meta:name="xs:date/OVERHEIDop.startdatum">2026-08-21</meta:user-defined>
    <meta:user-defined meta:name="OVERHEIDop.GmbID/DC.identifier">gmb-2026-394332</meta:user-defined>
    <meta:user-defined meta:name="OVERHEIDop.versieInformatie"/>
  </office:meta>
</office:document-meta>
</file>