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bouwkraan 21 augustus 2026 - ter hoogte van Hooizolder 144, 9205CC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Hooizolder 144, 9205CC Drachten, het plaatsen van een bouwkraan 21 augustus 2026, Z2026-00001895, datum bekendmaking: 18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43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95</meta:user-defined>
    <meta:user-defined meta:name="DCTERMS.abstract">Verleende omgevingsvergunning, ter hoogte van Hooizolder 144, 9205CC Drachten, het plaatsen van een bouwkraan 21 augustus 2026, zaaknummer: Z2026-00001895, datum bekendmaking: 18 augustus 2026</meta:user-defined>
    <dc:language>nl</dc:language>
    <meta:user-defined meta:name="OVERHEIDop.locatietype/OVERHEIDop.gebiedsmarkering">Vlak</meta:user-defined>
    <meta:user-defined meta:name="DC.title">Gemeente Smallingerland - verlening omgevingsvergunning - het plaatsen van een bouwkraan 21 augustus 2026 - ter hoogte van Hooizolder 144, 9205CC Drachten</meta:user-defined>
    <meta:user-defined meta:name="DCTERMS.W3CDTF/DCTERMS.available">2026-08-20</meta:user-defined>
    <meta:user-defined meta:name="DCTERMS.W3CDTF/OVERHEIDop.jaargang">2026</meta:user-defined>
    <meta:user-defined meta:name="OVERHEIDop.publicationIssue">394328</meta:user-defined>
    <meta:user-defined meta:name="OVERHEIDop.GmbID/DC.identifier">gmb-2026-394328</meta:user-defined>
    <meta:user-defined meta:name="OVERHEIDop.versieInformatie"/>
  </office:meta>
</office:document-meta>
</file>