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cceptatie evenement Kermis Oerle van 18 t/m 21 september 2026 op het Kerkplein in Oe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besluit genomen op de aanvraag voor een evenement met zaaknummer <text:span text:style-name="nadrukvet">VHZ2026-00659</text:span>. Op 18-08-2026 is de acceptatie naar de aanvrager verzonden.</text:p>
            <text:p text:style-name="common-al">De zaak betreft locatie en heeft de omschrijving "Kermis Oerle". De aanvraag is geaccepteer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de burgemeester, Postbus 10101, 5500 GA Veldhoven, voorzien van uw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Het moet dan gaan om een spoedeisende situatie. Het is ook mogelijk een dergelijk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9432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2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2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eldhoven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VHZ2026-00659</meta:user-defined>
    <meta:user-defined meta:name="DCTERMS.abstract">Kermis Oerle - Regter</meta:user-defined>
    <dc:language>nl</dc:language>
    <meta:user-defined meta:name="OVERHEIDop.locatietype/OVERHEIDop.gebiedsmarkering">Punt</meta:user-defined>
    <meta:user-defined meta:name="DC.title">Acceptatie evenement Kermis Oerle van 18 t/m 21 september 2026 op het Kerkplein in Oerl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27</meta:user-defined>
    <meta:user-defined meta:name="OVERHEIDop.GmbID/DC.identifier">gmb-2026-394327</meta:user-defined>
    <meta:user-defined meta:name="OVERHEIDop.versieInformatie"/>
  </office:meta>
</office:document-meta>
</file>