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errasvergunning - besluit Het Apeldoorns Koffiehuys B.V., Hoofdstraat 140, 7311 BB Apeldoor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De burgemeester maakt bekend dat hij op grond van artikel 2:28 van de Algemene plaatselijke verordening 2014 de volgende vergunning heeft</text:p>
            <text:p text:style-name="common-al">verleend:</text:p>
            <text:p text:style-name="common-al">
            
          </text:p>
            <text:p text:style-name="common-al">Omschrijving: Terrasvergunning</text:p>
            <text:p text:style-name="common-al">Naam onderneming: Het Apeldoorns Koffiehuys B.V.</text:p>
            <text:p text:style-name="common-al">Locatie: Hoofdstraat 140, 7311 BB Apeldoorn</text:p>
            <text:p text:style-name="common-al">Reden vergunning: nieuwe onderneming</text:p>
            <text:p text:style-name="common-al">Datum vergunning: 18 augustus 2026</text:p>
            <text:p text:style-name="common-al">Vergunningnummer: 6122696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last-al">Als u uw bezwaarschrift per post verstuurt raad ik u aan een kopie van het besluit mee te stu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39432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2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2006122696</meta:user-defined>
    <dc:language>nl</dc:language>
    <meta:user-defined meta:name="OVERHEIDop.locatietype/OVERHEIDop.gebiedsmarkering">Punt</meta:user-defined>
    <meta:user-defined meta:name="DC.title">Terrasvergunning - besluit Het Apeldoorns Koffiehuys B.V., Hoofdstraat 140, 7311 BB Apeldoor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23</meta:user-defined>
    <meta:user-defined meta:name="OVERHEIDop.GmbID/DC.identifier">gmb-2026-394323</meta:user-defined>
    <meta:user-defined meta:name="OVERHEIDop.versieInformatie"/>
  </office:meta>
</office:document-meta>
</file>