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Nieuwe Steeg 2, 3956RD Leersum, Exploitatievergunning (RX2026-00002036, 18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aanvraag voor een vergunning op grond van de APV/Bijzondere wetten heeft ontvangen:</text:p>
            <text:p text:style-name="common-al">Nieuwe Steeg 2, 3956RD Leersum, Exploitatievergunning (RX2026-00002036, 18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9432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Rx.Mission zaak RX2026-00002036</meta:user-defined>
    <meta:user-defined meta:name="DCTERMS.abstract">Nieuwe Steeg 2, 3956RD Leersum, Exploitatievergunning (RX2026-00002036, 18 augustus 2026)</meta:user-defined>
    <dc:language>nl</dc:language>
    <meta:user-defined meta:name="OVERHEIDop.locatietype/OVERHEIDop.gebiedsmarkering">Punt</meta:user-defined>
    <meta:user-defined meta:name="DC.title">Gemeente Utrechtse Heuvelrug, ingediende aanvraag APV/Bijzondere wetten - Nieuwe Steeg 2, 3956RD Leersum, Exploitatievergunning (RX2026-00002036, 18 augustus 2026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22</meta:user-defined>
    <meta:user-defined meta:name="OVERHEIDop.GmbID/DC.identifier">gmb-2026-394322</meta:user-defined>
    <meta:user-defined meta:name="OVERHEIDop.versieInformatie"/>
  </office:meta>
</office:document-meta>
</file>