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4 - 2026: gemeente Drimmelen, tijdelijke verkeersmaatregel, parkeerverbod Biezelaar, Terheijden wegens snoeie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de Gemeente Drimmelen maken bekend dat zij toestemming hebben gegeven tot het instellen van een parkeerverbod aan de Biezelaar in Terheijden (gedeelte tussen nrs 9 en 31) op 25 augustus 2026 van 07.00 uur tot 17.00 uur, of zoveel korter of langer dan nodig is wegens snoeien b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943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DC.title">Week 34 - 2026: gemeente Drimmelen, tijdelijke verkeersmaatregel, parkeerverbod Biezelaar, Terheijden wegens snoeien bom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0</meta:user-defined>
    <meta:user-defined meta:name="OVERHEIDop.GmbID/DC.identifier">gmb-2026-394320</meta:user-defined>
    <meta:user-defined meta:name="OVERHEIDop.versieInformatie"/>
  </office:meta>
</office:document-meta>
</file>