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uffrouw Idastraat 22 A, 2513 BG 's-Gravenhage, Juffrouw Idastraat 22, 2513 BG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Juffrouw Idastraat 22 &amp; 22A door het maken van nieuwe appartementen op de 1e en 2e verdieping en gezamenlijke verkeersruimten, het maken van nieuwe gevelopeningen en het vervangen van kozijnen </text:p>
            <text:p text:style-name="common-al"/>
            <text:p text:style-name="common-al">Ons kenmerk: VTH2026-6711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uffrouw Idastraat 22 A, 2513 BG 's-Gravenhage, Juffrouw Idastraat 22, 2513 BG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8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3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VTH2026-67115</meta:user-defined>
    <meta:user-defined meta:name="DCTERMS.abstract">het veranderen van het pand Juffrouw Idastraat 22 &amp;amp;amp; 22A door het maken van nieuwe appartementen op de 1e en 2e verdieping en gezamenlijke verkeersruimten, het maken van nieuwe gevelopeningen en het vervangen van kozij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Juffrouw Idastraat 22 A, 2513 BG 's-Gravenhage, Juffrouw Idastraat 22, 2513 BG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17</meta:user-defined>
    <meta:user-defined meta:name="OVERHEIDop.GmbID/DC.identifier">gmb-2026-394317</meta:user-defined>
    <meta:user-defined meta:name="OVERHEIDop.versieInformatie"/>
  </office:meta>
</office:document-meta>
</file>