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randveilig gebruikmaken van een bouwwerk en legalisatie aanpassing spant op de locatie Vissersdijk 12 te Dordrecht zaaknummer 9003692042</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brandveilig gebruikmaken van een bouwwerk en legalisatie aanpassing spant op de locatie Vissersdijk 12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3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430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0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0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brandveilig gebruikmaken van een bouwwerk en legalisatie aanpassing spant op de locatie Vissersdijk 12 te Dordrecht zaaknummer 9003692042</meta:user-defined>
    <meta:user-defined meta:name="DCTERMS.W3CDTF/DCTERMS.available">2026-08-20</meta:user-defined>
    <meta:user-defined meta:name="DCTERMS.W3CDTF/OVERHEIDop.jaargang">2026</meta:user-defined>
    <meta:user-defined meta:name="OVERHEIDop.publicationIssue">394305</meta:user-defined>
    <meta:user-defined meta:name="OVERHEIDop.GmbID/DC.identifier">gmb-2026-394305</meta:user-defined>
    <meta:user-defined meta:name="OVERHEIDop.versieInformatie"/>
  </office:meta>
</office:document-meta>
</file>