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Verlengde Haerderweg 5R-P4, 8085RJ Doornsp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bben wij een aanvraag ontvangen voor het tijdelijke bewonen van een recreatiewoning op het perceel Verlengde Haerderweg 5R-P4, 8085RJ Doornspijk. De aanvraag is geregistreerd onder zaaknummer Z2026-00001402. De aanvraag betreft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943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02</meta:user-defined>
    <meta:user-defined meta:name="DCTERMS.abstract">Betreft: Aanvraag op locatie Verlengde Haerderweg 5R-P4, 8085RJ Doornspijk</meta:user-defined>
    <dc:language>nl</dc:language>
    <meta:user-defined meta:name="OVERHEIDop.locatietype/OVERHEIDop.gebiedsmarkering">Vlak</meta:user-defined>
    <meta:user-defined meta:name="DC.title">Ingekomen aanvraag omgevingsvergunning Verlengde Haerderweg 5R-P4, 8085RJ Doornsp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01</meta:user-defined>
    <meta:user-defined meta:name="OVERHEIDop.GmbID/DC.identifier">gmb-2026-394301</meta:user-defined>
    <meta:user-defined meta:name="OVERHEIDop.versieInformatie"/>
  </office:meta>
</office:document-meta>
</file>