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itslaan 10, 2082 GX Santpoort-Zuid,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Litslaan 10, 2082 GX Santpoort-Zuid, plaatsen dakkap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Santpoort-Zuid</text:span>
          </text:p>
            <text:p text:style-name="common-al">Litslaan 10, 2082 GX Santpoort-Zuid, plaatsen dakkapel (voorkant) (17-08-2026) 04534154605</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54605" xlink:type="simple">https://eloket.velsen.nl/o/search?q=04534154605</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2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54605</meta:user-defined>
    <dc:language>nl</dc:language>
    <meta:user-defined meta:name="OVERHEIDop.locatietype/OVERHEIDop.gebiedsmarkering">Punt</meta:user-defined>
    <meta:user-defined meta:name="DC.title">Verleende omgevingsvergunning Litslaan 10, 2082 GX Santpoort-Zuid, plaatsen dakkapel (voorkant)</meta:user-defined>
    <meta:user-defined meta:name="DCTERMS.W3CDTF/DCTERMS.available">2026-08-20</meta:user-defined>
    <meta:user-defined meta:name="DCTERMS.W3CDTF/OVERHEIDop.jaargang">2026</meta:user-defined>
    <meta:user-defined meta:name="OVERHEIDop.publicationIssue">394296</meta:user-defined>
    <meta:user-defined meta:name="OVERHEIDop.GmbID/DC.identifier">gmb-2026-394296</meta:user-defined>
    <meta:user-defined meta:name="OVERHEIDop.versieInformatie"/>
  </office:meta>
</office:document-meta>
</file>