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- VERLEENDE EVENEMENTENVERGUNNING –SINT JORISSTRAAT 34,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Sint Jorisstraat 34, 5268 CP Helvoirt, Buurtfeest St. Joris Vendel op 29-8-2026, Z26-311461</text:p>
            <text:p text:style-name="al"/>
            <text:p text:style-name="tussenkopcur">De vergunning is verzonden op 18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2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- VERLEENDE EVENEMENTENVERGUNNING –SINT JORISSTRAAT 34, HELVOI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90</meta:user-defined>
    <meta:user-defined meta:name="OVERHEIDop.GmbID/DC.identifier">gmb-2026-394290</meta:user-defined>
    <meta:user-defined meta:name="OVERHEIDop.versieInformatie"/>
  </office:meta>
</office:document-meta>
</file>